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день-без-турникетов-поможет-москвичам-в-профориентации"/>Акция «День без турникетов» поможет москвичам в профориентации<text:bookmark-end text:name="акция-день-без-турникетов-поможет-москвичам-в-профориентации"/></text:h>
      <text:p text:style-name="First_20_paragraph">17.05.2021</text:p>
      <text:p text:style-name="Text_20_body">На сайте «Активный гражданин» состоялось голосования, на котором выбрали новые направления для акции «День без турникетов».</text:p>
      <text:p text:style-name="Text_20_body">Акция стартовала в 2012 году и с тех пор проходит ежегодно, давая возможность всем желающим побывать на экскурсиях в инновационных центрах, мастерских, технопарках, ИТ-компаниях и аэропортах, в фермерских хозяйствах и на производствах.</text:p>
      <text:p text:style-name="Text_20_body">Около 215 тысяч пользователей портала «Активный гражданин» проголосовали за то, чтобы новым направлением акции стала профориентация. Они предложили проводить «День без турникетов» на базе промышленных предприятий, ИТ-компаний и технопарков.</text:p>
      <text:p text:style-name="Text_20_body">«Акция “День без турникетов” проводится уже более восьми лет. С 2012 года ее участниками стали свыше 120 тысяч москвичей и гостей города. С каждым годом интерес к акции растет, и, чтобы идти в ногу со временем, мы работаем над совершенствованием проекта, а с помощью голосования москвичи активно в этом помогают», — прокомментировал глава предпринимательства и инновационного развития Алексей Фурсин.</text:p>
      <text:p text:style-name="Text_20_body">Напомним, с помощью проекта «Активный гражданин» москвичи получили возможность самим решать, какие улицы, дворы и парки нужно благоустроить, как должны работать городские поликлиники, библиотеки, центры госуслуг, какие мероприятия будут проходить в рамках фестивалей и праздник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9953418.html" office:name=""><text:span text:style-name="Definition">http://fili-davydkovo.mos.ru/presscenter/news/detail/995341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4T18:47:53Z</meta:creation-date>
    <dc:date>2024-07-04T18:47:53Z</dc:date>
  </office:meta>
</office:document-meta>
</file>