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й-торгово-промышленной-обсудили-старт-программы-миллион-призов"/>В Московской торгово-промышленной обсудили старт программы «Миллион призов»<text:bookmark-end text:name="в-московской-торгово-промышленной-обсудили-старт-программы-миллион-призов"/></text:h>
      <text:p text:style-name="First_20_paragraph">29.04.2021</text:p>
      <text:p text:style-name="Text_20_body">В Московской торгово-промышленной обсудили старт программы «Миллион призов», направленную на поощрения вакцинации от коронавируса среди старшего поколения. Она стартовала 27 апреля.</text:p>
      <text:p text:style-name="Text_20_body">«Мировой опыт введения локдаунов свидетельствует о том, что недостаточные темпы вакцинации приводят к росту заболеваемости COVID-19, ограничительным мерам и экономической рецессии», - указал президент палаты Владимир Платонов.</text:p>
      <text:p text:style-name="Text_20_body">Он отметил, что инициатива предпринимателей связана с эпидемиологической обстановкой в столице. Масштабная вакцинация населения влияет на формирование коллективного иммунитета. Кроме того, пенсионеры относятся к группе риска по коронавирусной инфекции. Они тяжелее переносят болезнь.</text:p>
      <text:p text:style-name="Text_20_body">Предложение предпринимателей получило поддержку мэра Сергея Собянина. Сейчас к проекту присоединились 66 крупных компаний, среди которых «Пятерочка», «Магнит», «Детский мир», «Дискси», «Леруа Мерлен», «Спортмастер», аптечные сети «Ригла» и «Мосаптека», московские кафе и рестораны.</text:p>
      <text:p text:style-name="Text_20_body">Напомним, что жители столицы старше 60 лет, имеющие московский полис ОМС и сделавшие первую прививку от ковида, могут с 27 апреля получить подарочную карту номиналом 1 тысяча баллов (рублей) или промокод на аналогичную сумму. Также призы получат пенсионеры, которые вакцинировались до старта акции.</text:p>
      <text:p text:style-name="Text_20_body">Фото: www.mos.ru</text:p>
      <text:p text:style-name="Text_20_body"><text:line-break/></text:p>
      <text:p text:style-name="Text_20_body">Адрес страницы: <text:a xlink:type="simple" xlink:href="http://fili-davydkovo.mos.ru/presscenter/news/detail/9916865.html" office:name=""><text:span text:style-name="Definition">http://fili-davydkovo.mos.ru/presscenter/news/detail/991686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2T09:26:15Z</meta:creation-date>
    <dc:date>2023-08-12T09:26:15Z</dc:date>
  </office:meta>
</office:document-meta>
</file>