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в-москве-откроется-навигация-и-состоится-традиционный-парад-судов"/>24 апреля в Москве откроется навигация и состоится традиционный парад судов<text:bookmark-end text:name="апреля-в-москве-откроется-навигация-и-состоится-традиционный-парад-судов"/></text:h>
      <text:p text:style-name="First_20_paragraph">22.04.2021</text:p>
      <text:p text:style-name="Text_20_body">Летний сезон навигации в Москве откроется традиционным парадом судов, который состоится 24 апреля.</text:p>
      <text:p text:style-name="Text_20_body">«Открытие пассажирской навигации олицетворяет собой начало летнего туристического сезона в Москве. Речные прогулки пользуются особой популярностью среди жителей и гостей столицы. Одна из главных новаций этого сезона — экскурсии по воде в формате Hop-On Hop-Off. Турист, покупая билет на 24 или 48 часов, получает возможность выходить на любых предусмотренных остановках, гулять по городу, после чего снова вернуться к прогулке по воде. Такой подход соответствует лучшим мировым практикам и сделает Москву еще более доступным и привлекательным городом для туристов», — прокомментировала заместитель председателя Комитета по туризму Москвы Татьяна Шаршавицкая.</text:p>
      <text:p text:style-name="Text_20_body">Помимо этого, жителей и гостей столицы ждут любимые экскурсии и совершенно новые маршруты. Один из них – круговой маршрут от причала Парка Горького с разворотом у «Зарядья». Такая прогулка продлится 50 минут и пройдет без промежуточных остановок.</text:p>
      <text:p text:style-name="Text_20_body">В рамках подготовки причалов и набережных к открытию навигации в Москве промыли лестничные сходы, облицовку стен и напольные покрытия причалов, провели пескоструйную обработку гранитных поверхностей, металлических ограждений и чугунных элементов. Изношенные резиновые причальные отбойники заменили и провели локальный ремонт гранитных и бетонных оснований причалов.</text:p>
      <text:p text:style-name="Text_20_body">«Кроме стандартной промывки и уборки территории прошли работы по организации диспетчерской и береговых служб, которые отвечают за расстановку судов по причалам, обеспечивают швартовку и стоянку. Налажена работа гидрантов для заправки судов питьевой водой, подготовлены устройства для их подключения к береговому энергоснабжению», — рассказал заммэра по вопросам жилищно-коммунального хозяйства и благоустройства Петр Бирюков.</text:p>
      <text:p text:style-name="Text_20_body">Чтобы обеспечить безопасность пассажиров, на всех причалах обновили разметку ограничительных линий и указателей движения на посадку и высадку. Кроме того, в Москве ввели знак Safe Travels в рамках глобальной инициативы Всемирного совета по путешествиям и туризму. Его уже получила флотилия, курсирующая по Москве-реке. Такой знак означает, что на всех судах соблюдаются необходимые санитарные требования.</text:p>
      <text:p text:style-name="Text_20_body">Фото: mos.ru</text:p>
      <text:p text:style-name="Text_20_body"><text:line-break/></text:p>
      <text:p text:style-name="Text_20_body">Адрес страницы: <text:a xlink:type="simple" xlink:href="http://fili-davydkovo.mos.ru/presscenter/news/detail/9895729.html" office:name=""><text:span text:style-name="Definition">http://fili-davydkovo.mos.ru/presscenter/news/detail/9895729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3T06:24:59Z</meta:creation-date>
    <dc:date>2023-06-13T06:24:59Z</dc:date>
  </office:meta>
</office:document-meta>
</file>