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москве-запускают-сервис-автобусов-по-требованию"/>В Москве запускают сервис автобусов по требованию<text:bookmark-end text:name="в-москве-запускают-сервис-автобусов-по-требованию"/></text:h>
      <text:p text:style-name="First_20_paragraph">21.04.2021</text:p>
      <text:p text:style-name="Text_20_body">В Москве решили запустить сервис автобусов по требованию. Аналогичные проекты уже реализованы в других крупных городах мира - в Лондоне (Dial-a-Ride), Берлине (BerlKönig), Дубае (Bus on Demand), Нью-Йорке (Via).</text:p>
      <text:p text:style-name="Text_20_body">Через приложение «Московский транспорт» жители смогут заполнить форму. Транспорт будет работать по принципу такси, но пассажиров будут не легковые машины, а микроавтобусы, рассчитанные на 8-16 посадочных мест. Водитель останавливается в 500 метрах от человека. Время ожидания составит полчаса. Сервис будет особенно актуален для районов, где нет метро. Известно, что поездка обойдется дороже, чем на обычном автобусе, но дешевле, чем через агрегатор такси.</text:p>
      <text:p text:style-name="Text_20_body">В тестовом режиме проект начнут реализовывать в 2021 году на территории Троицкого и Новомосковского административных округов. Итоговая стоимость поездки появится в приложении.</text:p>
      <text:p text:style-name="Text_20_body">На портале «Активный гражданин» будет проходить голосование по названию нового типа транспорта. Среди вариантов - «По пути», «Союз» или «Твойбус».</text:p>
      <text:p text:style-name="Text_20_body">Фото: www.mos.ru</text:p>
      <text:p text:style-name="Text_20_body"><text:line-break/></text:p>
      <text:p text:style-name="Text_20_body">Адрес страницы: <text:a xlink:type="simple" xlink:href="http://fili-davydkovo.mos.ru/presscenter/news/detail/9890310.html" office:name=""><text:span text:style-name="Definition">http://fili-davydkovo.mos.ru/presscenter/news/detail/9890310.html</text:span></text:a></text:p>
      <text:p text:style-name="Text_20_body"><text:a xlink:type="simple" xlink:href="http://fili-davydkovo.mos.ru" office:name=""><text:span text:style-name="Definition">Управа района Фили-Давыдк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1T19:26:49Z</meta:creation-date>
    <dc:date>2023-07-11T19:26:49Z</dc:date>
  </office:meta>
</office:document-meta>
</file>