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портале-mos.ru-появилась-новая-услуга-для-удобства-москвичей"/>На портале mos.ru появилась новая услуга для удобства москвичей<text:bookmark-end text:name="на-портале-mos.ru-появилась-новая-услуга-для-удобства-москвичей"/></text:h>
      <text:p text:style-name="First_20_paragraph">07.04.2021</text:p>
      <text:p text:style-name="Text_20_body">На портале mos.ru появилась новая услуга для удобства москвичей. Функционал сайта постоянно расширяется и встраивается в запросы местных жителей.</text:p>
      <text:p text:style-name="Text_20_body">Теперь пользователи с полным доступом могут вызвать мастер через единый диспетчерский центр. Речь идет об устранении различных проблем в сфере ЖКХ - от протечки до замены лампочки в подъезде. Запрос сразу же перенаправляют в профильную службу. Об этом сообщил заместитель мэра в правительстве Петр Бирюков. Он отметил, что с помощью нового сервиса обращение в ЕДЦ стало проще и доступнее.</text:p>
      <text:p text:style-name="Text_20_body">«Единый диспетчерский центр создан в первую очередь для удобства жителей столицы. Фактически это единая горячая линия, на которую можно обратиться по всем вопросам жилищно-коммунального хозяйства. Мы постоянно совершенствуем каналы взаимодействия с жителями, используем современные технологии, чтобы у каждого горожанина была возможность оставить заявку или получить консультацию специалиста наиболее удобным способом», - отметил он.</text:p>
      <text:p text:style-name="Text_20_body">Теперь обратиться в центр можно с любого устройства и в любой момент. Напомним, что это одна из самых популярных городских горячих линий (+7 (495) 539-53-53). Люди обращаются по вопросам водоснабжения, отопления, уборки мусора на придомовой территории, ремонта освещения в подъезде, лифтов, сантехники и другим темам.</text:p>
      <text:p text:style-name="Text_20_body">www.mos.ru</text:p>
      <text:p text:style-name="Text_20_body"><text:line-break/></text:p>
      <text:p text:style-name="Text_20_body">Адрес страницы: <text:a xlink:type="simple" xlink:href="http://fili-davydkovo.mos.ru/presscenter/news/detail/9846994.html" office:name=""><text:span text:style-name="Definition">http://fili-davydkovo.mos.ru/presscenter/news/detail/9846994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6T08:12:06Z</meta:creation-date>
    <dc:date>2024-09-26T08:12:06Z</dc:date>
  </office:meta>
</office:document-meta>
</file>