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ах-мои-документы-можно-оформить-пенсию"/>В центрах «Мои документы» можно оформить пенсию<text:bookmark-end text:name="в-центрах-мои-документы-можно-оформить-пенсию"/></text:h>
      <text:p text:style-name="First_20_paragraph">07.07.2016</text:p>
      <text:p text:style-name="Text_20_body"><text:span text:style-name="T1">Жители Западного округа смогут воспользоваться этой услугой в районах Филевский парк и Фили-Давыдково.</text:span></text:p>
      <text:p text:style-name="Text_20_body">В центрах госуслуг «Мои документы» теперь принимают заявления об установлении страховых пенсий и пенсий по государственному пенсионному обеспечению. Также осуществляется прием заявлений об установлении и выплате дополнительного социального обеспечения членам летных экипажей воздушных судов гражданской авиации и ежемесячной доплаты к пенсии отдельным категориям работников организаций угольной промышленности.</text:p>
      <text:p text:style-name="Text_20_body">Документы на первичное установление пенсий можно подать с 8:00 до 20:00 в любой день недели без перерывов и выходных.</text:p>
      <text:p text:style-name="Text_20_body">Как сообщает пресс-служба «Моих документов», ранее в пилотном проекте участвовали два центра. Теперь данная услуга доступна в 24 районах Москвы (в ЗАО – в Филевском парке и Фили-Давыдково). Планируется, что к осени документы на оформление пенсии начнут принимать все центры госуслуг столицы.</text:p>
      <text:p text:style-name="Text_20_body"><text:span text:style-name="T2">Яна Андреева</text:span></text:p>
      <text:p text:style-name="Text_20_body"><text:line-break/></text:p>
      <text:p text:style-name="Text_20_body">Адрес страницы: <text:a xlink:type="simple" xlink:href="http://fili-davydkovo.mos.ru/presscenter/news/detail/3300647.html" office:name=""><text:span text:style-name="Definition">http://fili-davydkovo.mos.ru/presscenter/news/detail/3300647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05:50:49Z</meta:creation-date>
    <dc:date>2023-06-20T05:50:49Z</dc:date>
  </office:meta>
</office:document-meta>
</file>