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ы-госуслуг-порадуют-москвичей-праздничными-программами"/>Центры госуслуг порадуют москвичей праздничными программами<text:bookmark-end text:name="центры-госуслуг-порадуют-москвичей-праздничными-программами"/></text:h>
      <text:p text:style-name="First_20_paragraph">11.04.2016</text:p>
      <text:p text:style-name="Text_20_body"><text:span text:style-name="T1">К 55-летнему юбилею со дня полета Юрия Гагарина в космос центры «Мои Документы» подготовили различные мероприятия, посвященные этому знаковому событию в жизни человечества.</text:span></text:p>
      <text:section text:name="style_14603819250000000001_BODYfd73cd9cc8a2920f96b8907cb83cf94e">
        <text:p text:style-name="Text_20_body">Где-то это будут конкурсы и викторины, где-то – лекции. В ЗАО, в центре госуслуг районов Можайский и Кунцево уже открылась выставка детских рисунков и поделок «Космос глазами детей», она продлится до 30 апреля. В районе Очаково-Матвеевское с 12 по 15 апреля пройдет выставка работ воспитанников изостудии ТКС «Планета» «Там, где звезды». Время работы обеих экспозиций – с 08:00 до 20:00.</text:p>
        <text:p text:style-name="Text_20_body">Сотрудники столичных центров госуслуг заботятся о том, чтобы посетители получали документы в комфортной обстановке, а каждый визит в «Мои документы» вызывал только положительные эмоции. И это им удается. Мероприятия, посвященные Дню космонавтики, – хорошее тому подтверждение.</text:p>
        <text:p text:style-name="Text_20_body">Полный список мероприятий, которые в апреле проходят в центрах госуслуг, можно найти в «Календаре событий» на сайте <text:a xlink:type="simple" xlink:href="http://www.md.mos.ru/" office:name=""><text:span text:style-name="Definition">www.md.mos.ru</text:span></text:a>.</text:p>
      </text:section>
      <text:p text:style-name="Text_20_body">Нажмите, чтобы ответить</text:p>
      <text:p text:style-name="Text_20_body"><text:line-break/></text:p>
      <text:p text:style-name="Text_20_body">Адрес страницы: <text:a xlink:type="simple" xlink:href="http://fili-davydkovo.mos.ru/presscenter/news/detail/2746175.html" office:name=""><text:span text:style-name="Definition">http://fili-davydkovo.mos.ru/presscenter/news/detail/2746175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5T15:41:27Z</meta:creation-date>
    <dc:date>2023-10-05T15:41:27Z</dc:date>
  </office:meta>
</office:document-meta>
</file>