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личилось-количество-центров-госуслуг-где-оформить-документы-на-новорожденного-можно-одним-пакетом"/>Увеличилось количество центров госуслуг, где оформить документы на новорожденного можно одним пакетом<text:bookmark-end text:name="увеличилось-количество-центров-госуслуг-где-оформить-документы-на-новорожденного-можно-одним-пакетом"/></text:h>
      <text:p text:style-name="First_20_paragraph">04.04.2016</text:p>
      <text:p text:style-name="Text_20_body"><text:span text:style-name="T1">Ранее в ЗАО такая услуга предоставлялась в МФЦ районов Солнцево, Фили-Давыдково и Крылатское. Теперь к ним прибавились еще два центра.</text:span></text:p>
      <text:p text:style-name="Text_20_body">С 4 апреля в Москве с 30 до 50 увеличилось число центров госуслуг, в которых можно за один визит оформить пакет документов на нового члена семьи. В Западном административном округе столицы такие центры появились в районах Проспект Вернадского и Тропарево-Никулино.</text:p>
      <text:p text:style-name="Text_20_body">Что входит в этот пакет? Во-первых, свидетельство о рождении. Теперь его можно получить у универсального специалиста центра госуслуг или, как и раньше, в районном отделе ЗАГС. Кроме того, сотрудники центров «Мои документы» помогут оформить полис медицинского страхования, СНИЛС, загранпаспорт на пять лет, материнский капитал на второго и последующих детей. Эти документы можно получить по экстерриториальному принципу – без привязки к месту прописки в Москве. А вот зарегистрировать новорожденного по месту жительства и получить свидетельство об установлении отцовства можно только в центре госуслуг своего района.</text:p>
      <text:p text:style-name="Text_20_body">Напомним, что сейчас в Москве функционируют 122 центра госуслуг. Они работают в удобном для жителей мегаполиса режиме – с 8:00 до 20:00 семь дней в неделю без обеда и выходных. Во всех центрах госуслуг Москвы можно оформить одним пакетом документы при смене фамилии и при вступлении в наследство. В 97 центрах можно, заранее записавшись на удобное время, оформить биометрический загранпаспорт, а в двух центрах тестируется проект по оформлению страховых пенсий.</text:p>
      <text:p text:style-name="Text_20_body"><text:span text:style-name="T1">Светлана Калачева</text:span></text:p>
      <text:p text:style-name="Text_20_body"><text:line-break/></text:p>
      <text:p text:style-name="Text_20_body">Адрес страницы: <text:a xlink:type="simple" xlink:href="http://fili-davydkovo.mos.ru/presscenter/news/detail/2705067.html" office:name=""><text:span text:style-name="Definition">http://fili-davydkovo.mos.ru/presscenter/news/detail/2705067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03:42:56Z</meta:creation-date>
    <dc:date>2023-07-18T03:42:56Z</dc:date>
  </office:meta>
</office:document-meta>
</file>