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шел-из-жизни-владимир-юрьевич-лихачев"/>Ушел из жизни Владимир Юрьевич Лихачев<text:bookmark-end text:name="ушел-из-жизни-владимир-юрьевич-лихачев"/></text:h>
      <text:p text:style-name="First_20_paragraph">29.03.2016</text:p>
      <text:p text:style-name="Text_20_body"><text:span text:style-name="T1">С прискорбием сообщаем, что 27 марта 2016 года на 69-м году жизни скоропостижно скончался член районного Совета ветеранов Фили-Давыдково, общественный советник Владимир Юрьевич Лихачев.</text:span></text:p>
      <text:p text:style-name="Text_20_body">Владимир Юрьевич родился 20 августа 1947 года. Он рос и мужал в непростые послевоенные годы. Выйдя на пенсию, Владимир Юрьевич в течение ряда лет принимал активное участие в работе районного Совета ветеранов Фили-Давыдково.</text:p>
      <text:p text:style-name="Text_20_body">Ушел из жизни замечательный человек, добрый товарищ, верный друг. Светлая память о Владимире Юрьевиче Лихачеве навсегда сохранится в наших сердцах.</text:p>
      <text:p text:style-name="Text_20_body"><text:line-break/><text:span text:style-name="T1">Ветераны района Фили-Давыдково</text:span><text:line-break/></text:p>
      <text:p text:style-name="Text_20_body"><text:line-break/></text:p>
      <text:p text:style-name="Text_20_body">Адрес страницы: <text:a xlink:type="simple" xlink:href="http://fili-davydkovo.mos.ru/presscenter/news/detail/2675111.html" office:name=""><text:span text:style-name="Definition">http://fili-davydkovo.mos.ru/presscenter/news/detail/2675111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1:36:41Z</meta:creation-date>
    <dc:date>2023-08-22T11:36:41Z</dc:date>
  </office:meta>
</office:document-meta>
</file>