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-пользователей-сайта-бессмертный-полк-появились-новые-возможности"/>У пользователей сайта «Бессмертный полк» появились новые возможности<text:bookmark-end text:name="у-пользователей-сайта-бессмертный-полк-появились-новые-возможности"/></text:h>
      <text:p text:style-name="First_20_paragraph">29.03.2016</text:p>
      <text:p text:style-name="Text_20_body"><text:span text:style-name="T1">Важные обновления затронули несколько разделов сайта </text:span><text:a xlink:type="simple" xlink:href="https://polkrf.ru/" office:name=""><text:span text:style-name="Definition"><text:span text:style-name="T1">https://polkrf.ru/.</text:span></text:span></text:a></text:p>
      <text:p text:style-name="Text_20_body">Прежде всего, значительно обновился личный кабинет пользователя. Отныне с его помощью можно искать и добавлять друзей. Их действия на сайте будут отображаться в разделе «Хроника событий» (добавление ветеранов, материалов в избранное и т.д.).</text:p>
      <text:p text:style-name="Text_20_body">В разделе «Друзья» отображаются уже добавленные вами пользователи, а также входящие и исходящие заявки на добавление. Чтобы найти друзей, можно пользоваться не только этим разделом, но и вкладкой «Родственники» в анкетах ветеранов.</text:p>
      <text:p text:style-name="Text_20_body">Все пользователи сайта теперь могут загрузить фотографию в свой профиль, а в разделе «Сообщения» – вести переписку с любым зарегистрированным пользователем сайта.</text:p>
      <text:p text:style-name="Text_20_body">Кроме того, в личном кабинете можно создать анкету участника Великой Отечественной войны и сохранить ее для дальнейшего использования. Чтобы о ветеране узнала вся страна, его данные нужно отправить на модерацию. После небольшой проверки анкета будет опубликована на сайте.</text:p>
      <text:p text:style-name="Text_20_body">Отметим, что в уже опубликованной анкете ветерана появилась вкладка «Родственники»: здесь отображаются профили связанных с ним пользователей (создатель анкеты и пользователи, добавившие ветерана к себе кнопкой «Мой родственник»).</text:p>
      <text:p text:style-name="Text_20_body">Между всеми анкетами участников Великой Отечественной войны на сайте «Бессмертного полка» существует важная связь: если в анкете заполнить поле «Дивизия», то на странице с опубликованной анкетой ветерана будут отображаться его сослуживцы. При добавлении и редактировании анкеты ветерана можно кадрировать его основную фотографию (так же, как и фотографию в профиле пользователя).</text:p>
      <text:p text:style-name="Text_20_body">Все вопросы, замечания и пожелания по работе сайта <text:a xlink:type="simple" xlink:href="https://polkrf.ru/" office:name=""><text:span text:style-name="Definition">https://polkrf.ru/</text:span></text:a> можно направлять по адресу <text:a xlink:type="simple" xlink:href="https://e.mail.ru/compose/?mailto=mailto%3asupport@polkrf.ru" office:name=""><text:span text:style-name="Definition">support@polkrf.ru</text:span></text:a>.</text:p>
      <text:p text:style-name="Text_20_body"><text:span text:style-name="T1">Петр Иванов</text:span></text:p>
      <text:p text:style-name="Text_20_body"><text:a xlink:type="simple" xlink:href="https://polkrf.ru/news/262/svyaz_pokoleniy" office:name=""><text:span text:style-name="Definition"><text:line-break/></text:span></text:a></text:p>
      <text:p text:style-name="Text_20_body"><text:line-break/></text:p>
      <text:p text:style-name="Text_20_body">Адрес страницы: <text:a xlink:type="simple" xlink:href="http://fili-davydkovo.mos.ru/presscenter/news/detail/2673230.html" office:name=""><text:span text:style-name="Definition">http://fili-davydkovo.mos.ru/presscenter/news/detail/2673230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22:02:50Z</meta:creation-date>
    <dc:date>2023-09-18T22:02:50Z</dc:date>
  </office:meta>
</office:document-meta>
</file>