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вершение-отчетно-выборной-кампании-первичных-ветеранских-организаций-района"/>Завершение отчетно-выборной кампании первичных ветеранских организаций района<text:bookmark-end text:name="завершение-отчетно-выборной-кампании-первичных-ветеранских-организаций-района"/></text:h>
      <text:p text:style-name="First_20_paragraph">29.03.2016</text:p>
      <text:p text:style-name="Text_20_body"><text:span text:style-name="T1">Подведены итоги работы за период с марта 2014 по март 2016 г.г. во всех первичных ветеранских организациях района</text:span>.</text:p>
      <text:p text:style-name="Text_20_body">На очередной срок избраны председатели первичных организаций:</text:p>
      <text:p text:style-name="Text_20_body">ПО-3 - Федосеева Евгения Петровна,</text:p>
      <text:p text:style-name="Text_20_body">ПО-5 – Андрюхина Валентина Васильевна,</text:p>
      <text:p text:style-name="Text_20_body">ПО-11 – Ильязянц Наталия Сергеевна.</text:p>
      <text:p text:style-name="Text_20_body">Последнее отчетно-выборное собрание прошло 28 марта в ПО-12, о котором надо сказать особо.</text:p>
      <text:p text:style-name="Text_20_body">Матюхина Мария Борисовна была бессменным председателем этой первичной организации с момента создания ветеранских организаций в районе «Фили-Давыдково».</text:p>
      <text:p text:style-name="Text_20_body">В январе этого года Марии Борисовне исполнилось 88 лет и она попросила освободить ее от должности председателя. Свой многолетний жизненный опыт она отдала служению Ветеранскому движению, выполняя качественно и ответственно порученную ей работу.</text:p>
      <text:p text:style-name="Text_20_body">Сегодня, уходя на вполне заслуженный отдых она подготовила хороший коллектив первички и себе замену. На должность председателя ПО-12, по ее рекомендации , была избрана Михайлова Тамара Михайловна, а Матюхину Марию Борисовну избрали почетным членом совета и рекомендовали ходатайствовать перед Окружным советом ветеранов о награждении ее званием «Почетный председатель первичной организации».</text:p>
      <text:p text:style-name="Text_20_body">Поблагодарить Марию Борисовну за большой вклад в Ветеранское движение, за ее скромность, но очень нужный труд пришли: заместитель главы Управы района Анищенко Александр Сергеевич, председатель районного Совета ветеранов Кирий Юлия Федоровна и многие ветераны, с которыми ей пришлось работать. От Управы, Совета ветеранов района и первичной организации ей были вручены «Благодарственные письма», цветы и подарки с пожеланиями доброго здоровья на долгие годы.</text:p>
      <text:p text:style-name="Text_20_body">Мария Борисовна достойно отчиталась за проделанную в отчетном периоде работу и выразила благодарность всем присутствующим за большое внимание к ней, теплые слова и добрые пожелания.</text:p>
      <text:p text:style-name="Text_20_body">Лариса Васильевна Копина - Ответственный секретарь РСВ</text:p>
      <text:p text:style-name="Text_20_body">28.03.2016 г.</text:p>
      <text:p text:style-name="Text_20_body"><text:line-break/></text:p>
      <text:p text:style-name="Text_20_body">Адрес страницы: <text:a xlink:type="simple" xlink:href="http://fili-davydkovo.mos.ru/presscenter/news/detail/2672080.html" office:name=""><text:span text:style-name="Definition">http://fili-davydkovo.mos.ru/presscenter/news/detail/2672080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7T13:38:56Z</meta:creation-date>
    <dc:date>2023-07-17T13:38:56Z</dc:date>
  </office:meta>
</office:document-meta>
</file>