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анет-больше-мфц-в-которых-можно-зарегистрировать-рождение"/>Станет больше МФЦ, в которых можно зарегистрировать рождение<text:bookmark-end text:name="станет-больше-мфц-в-которых-можно-зарегистрировать-рождение"/></text:h>
      <text:p text:style-name="First_20_paragraph">18.02.2016</text:p>
      <text:p text:style-name="Text_20_body"><text:span text:style-name="T1">На западе Москвы услугу будут предоставлять центры «Мои документы», расположенные в районах Солнцево, Фили-Давыдково, Крылатское, Проспект Вернадского и Тропарево-Никулино.</text:span></text:p>
      <text:p text:style-name="Text_20_body">С мая прошлого года оформить рождение, отцовство или смерть стало возможно не только в ЗАГСах, но и в 29 столичных МФЦ. Нововведение было высоко оценено жителями Москвы, так как в отличие от ЗАГСов центры госуслуг работают в максимально удобном для современного мегаполиса ритме: ежедневно с 8:00 до 20:00 без перерыва на обед. Так, менее чем за год «Мои документы» выдали около 12 тысяч свидетельств о рождении.</text:p>
      <text:p text:style-name="Text_20_body">С 1 марта 2016 года количество московских МФЦ с дополнительным пакетом услуг вырастет до 50 во всех округах столицы, в том числе в Западном. Впрочем, как напоминают в пресс-службе центров «Мои документы», все услуги предоставляются горожанам без привязки к месту регистрации.</text:p>
      <text:p text:style-name="Text_20_body">Отметим, что, согласно мировым рейтингам, московские МФЦ входят в тройку лидеров по доступности и комфортности обслуживания.</text:p>
      <text:p text:style-name="Text_20_body"><text:span text:style-name="T1">Вадим Алексеев</text:span></text:p>
      <text:p text:style-name="Text_20_body"><text:line-break/></text:p>
      <text:p text:style-name="Text_20_body">Адрес страницы: <text:a xlink:type="simple" xlink:href="http://fili-davydkovo.mos.ru/presscenter/news/detail/2531211.html" office:name=""><text:span text:style-name="Definition">http://fili-davydkovo.mos.ru/presscenter/news/detail/2531211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30T07:13:20Z</meta:creation-date>
    <dc:date>2023-08-30T07:13:20Z</dc:date>
  </office:meta>
</office:document-meta>
</file>