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слуги-в-ритме-мегаполиса"/>Госуслуги в ритме мегаполиса<text:bookmark-end text:name="госуслуги-в-ритме-мегаполиса"/></text:h>
      <text:p text:style-name="First_20_paragraph">15.01.2016</text:p>
      <text:p text:style-name="Text_20_body"><text:span text:style-name="T1">14 января на заседании Правительства РФ обсудили развитие сети многофункциональных центров.</text:span></text:p>
      <text:p text:style-name="Text_20_body">По словам премьер-министра РФ Дмитрия Медведева, в настоящее время в России открыты почти 2700 МФЦ (не считая филиалов), которые действуют по принципу «одного окна». При этом работа центров постоянно совершенствуется, расширяется список предоставляемых услуг.</text:p>
      <text:p text:style-name="Text_20_body">— Важно, чтобы человек мог обратиться в МФЦ в любой жизненной ситуации, например при рождении ребенка, выходе на пенсию, в случае потери документов и так далее, — подчеркнул Дмитрий Медведев.</text:p>
      <text:p text:style-name="Text_20_body">В свою очередь министр экономического развития РФ Алексей Улюкаев, выступивший с докладом о перспективах работы МФЦ, отметил, что Москва является лидером по развитию центров госуслуг.</text:p>
      <text:p text:style-name="Text_20_body">— В столице 112 многофункциональных центров, причем они работают по принципу экстерриториальности, то есть в любом районе ты можешь получить услугу, даже если ты житель другого района, и качественно они очень хорошие, — сказал Улюкаев.</text:p>
      <text:p text:style-name="Text_20_body">Уровню сервиса в столичных МФЦ и впрямь уделяют повышенное внимание. В среднем посетитель ждет приема не более трех минут. В случае же если ему довелось провести в очереди более 15 минут, то, благодаря недавно внедренной услуге, ему будет предложена чашечка бесплатного кофе или чая.</text:p>
      <text:p text:style-name="Text_20_body">Как прокомментировали в руководстве центров «Мои документы» города Москвы, столичные МФЦ знают, что необходимо москвичу при посещении.</text:p>
      <text:p text:style-name="Text_20_body">— Конечно же, получить всё здесь и сейчас, разом и быстро. Мы понимаем, что время ценно.</text:p>
      <text:p text:style-name="Text_20_body">Отметим, что Москва является единственным городом в мире, где центры госуслуг открыты с 8:00 до 20:00 семь дней в неделю без обеда и выходных. Согласно статистике Минэкономразвития, их ежедневно посещают более 70 тысяч человек — больше чем в любом регионе России.</text:p>
      <text:p text:style-name="Text_20_body">В своем докладе Алексей Улюкаев выделил два основных направления развития сети МФЦ. Первое — это оптимизация их взаимодействия с министерствами и ведомствами на основе безбумажного документооборота, второе — расширение обязательного перечня услуг, которые оказываются через систему «одного окна».</text:p>
      <text:p text:style-name="Text_20_body">Как отметили в руководстве центров «Мои документы», в мае прошлого года столичные МФЦ регистрируют рождение, отцовство и смерть, причем в любое время, а не только в дни и часы работы ЗАГСа. Услуга оказалась очень востребованной — так, за прошлый год в 29 центрах госуслуг было выдано почти 8 тысяч свидетельств о рождении. Также с прошлого года во всех центрах госуслуг можно «одним пакетом» оформить документы при вступлении в наследство, при смене фамилии, получении биометрического загранпаспорта.</text:p>
      <text:p text:style-name="Text_20_body">Кроме того, в минувшем году у МФЦ Москвы появился собственный учебный центр, где готовят новых специалистов и аттестуют уже действующих сотрудников.</text:p>
      <text:p text:style-name="Text_20_body">В результате подавляющее большинство горожан — 96% — оценили работу центров госуслуг на «отлично».</text:p>
      <text:p text:style-name="Text_20_body">— Мы работаем для москвичей, и их оценка работы центров — наш главный критерий успеха, — подчеркнули в руководстве центров госуслуг Москвы.</text:p>
      <text:p text:style-name="Text_20_body"><text:line-break/></text:p>
      <text:p text:style-name="Text_20_body">Адрес страницы: <text:a xlink:type="simple" xlink:href="http://fili-davydkovo.mos.ru/presscenter/news/detail/2438470.html" office:name=""><text:span text:style-name="Definition">http://fili-davydkovo.mos.ru/presscenter/news/detail/2438470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9T20:17:18Z</meta:creation-date>
    <dc:date>2023-11-09T20:17:18Z</dc:date>
  </office:meta>
</office:document-meta>
</file>