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портале-госуслуг-москвы-открылся-новый-раздел"/>На портале госуслуг Москвы открылся новый раздел<text:bookmark-end text:name="на-портале-госуслуг-москвы-открылся-новый-раздел"/></text:h>
      <text:p text:style-name="First_20_paragraph">11.12.2015</text:p>
      <text:p text:style-name="Text_20_body"><text:span text:style-name="T1">В нем объединена вся информация о столичных многофункциональных центрах, в том числе тех, которые расположены в ЗАО.</text:span></text:p>
      <text:p text:style-name="Text_20_body">Теперь благодаря удобной поисковой системе посетителям портала станет легче найти ближайший МФЦ, задав интересующие параметры: район, станцию метро или конкретную услугу.</text:p>
      <text:p text:style-name="Text_20_body">Также в <text:a xlink:type="simple" xlink:href="https://pgu.mos.ru/ru/md/" office:name=""><text:span text:style-name="Definition">разделе</text:span></text:a> размещена интерактивная карта, с помощью которой можно узнать время ожидания и количество человек в очереди в любом МФЦ, а заодно в режиме онлайн проверить эти данные через веб-камеры, установленные в центрах.</text:p>
      <text:p text:style-name="Text_20_body">Кроме того, пользователям предлагается схема проезда на общественном транспорте до выбранного центра госуслуг.</text:p>
      <text:p text:style-name="Text_20_body">Отметим, что в Западном административном округе МФЦ расположены по следующим адресам:</text:p>
      <text:p text:style-name="Text_20_body">— район Тропарево-Никулино — пр-т Вернадского, д. 97, корп. 3;</text:p>
      <text:p text:style-name="Text_20_body">— район Фили-Давыдково — ул. Кременчугская, д. 9;</text:p>
      <text:p text:style-name="Text_20_body">— Районы Можайский и Кунцево — ул. Маршала Неделина, д. 40;</text:p>
      <text:p text:style-name="Text_20_body">— район Крылатское — ул. Крылатские Холмы, д. 30, корп. 9;</text:p>
      <text:p text:style-name="Text_20_body">— район Солнцево — ул. Домостроительная, д. 2а;</text:p>
      <text:p text:style-name="Text_20_body">— район Внуково — ул. Базовая, д. 2, корп. 2;</text:p>
      <text:p text:style-name="Text_20_body">— район Филёвский парк — ул. Новозаводская, д. 25, корп. 1;</text:p>
      <text:p text:style-name="Text_20_body">— район Очаково-Матвеевское — 2-й Очаковский пер., д. 6;</text:p>
      <text:p text:style-name="Text_20_body">— район Проспект Вернадского — ул. Удальцова, д. 14, корпус 1;</text:p>
      <text:p text:style-name="Text_20_body">— район Раменки — Мичуринский проспект, д. 31, корпус 1;</text:p>
      <text:p text:style-name="Text_20_body">— район Ново-Переделкино — ул. Новопеределкинская, д. 12а.</text:p>
      <text:p text:style-name="Text_20_body">Напомним, что центры госуслуг «Мои документы» работают ежедневно с 08:00 до 20:00. Телефон: 8(495)587-8888.</text:p>
      <text:p text:style-name="Text_20_body"><text:line-break/></text:p>
      <text:p text:style-name="Text_20_body">Адрес страницы: <text:a xlink:type="simple" xlink:href="http://fili-davydkovo.mos.ru/presscenter/news/detail/2367266.html" office:name=""><text:span text:style-name="Definition">http://fili-davydkovo.mos.ru/presscenter/news/detail/2367266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04T02:57:15Z</meta:creation-date>
    <dc:date>2023-12-04T02:57:15Z</dc:date>
  </office:meta>
</office:document-meta>
</file>