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премонт-за-что-платить-будем"/>Капремонт: за что платить будем?<text:bookmark-end text:name="капремонт-за-что-платить-будем"/></text:h>
      <text:p text:style-name="First_20_paragraph">14.08.2015</text:p>
      <text:p text:style-name="Text_20_body"><text:span text:style-name="T1">С перечнем планируемых работ на 2015–2016 годы собственники многоквартирных домов могут ознакомиться на портале Фонда капитального ремонта многоквартирных домов города Москвы</text:span></text:p>
      <text:p text:style-name="Text_20_body">Информация размещена в Краткосрочном плане реализации Региональной программы капремонта в многоквартирных домах столицы (утвержден Распоряжением Департамента капитального ремонта города Москвы от 09.04.2015 № 07-14-69/5).</text:p>
      <text:p text:style-name="Text_20_body">Согласно документу, в ближайшие два года в домах Западного округа (а их в программе около 200), в частности, планируется проведение следующих работ: ремонт канализации, стояков теплоснабжения и водоснабжения, ремонт и замена мусоропроводов, починка крыш и фасадов.</text:p>
      <text:p text:style-name="Text_20_body">В некоторых многоэтажках также будет проведена замена и обновление лифтового оборудования. По ряду адресов района Ново-Переделкино эти работы проводятся уже с 10 августа (Боровское шоссе, дом 37, корпус 3 — в 1, 2 и 3 подъездах, дом 10 — в 1, 2, 3 и 4 подъездах, Новоорловская улица, дом 10, корпус 1 — в 1 и 2 подъездах, дом 12 — в 1, 2, 3 и 4 подъездах, дом 14 — в 1, 2, 3 и 4 подъездах).</text:p>
      <text:p text:style-name="Text_20_body">В упомянутом ранее Краткосрочном плане капремонта также указана и сумма затрат на предстоящие работы. Все траты будут финансироваться за счет взносов собственников на капремонт, аккумулированных у регионального оператора (Фонд капитального ремонта многоквартирных домов города Москвы).</text:p>
      <text:p text:style-name="Text_20_body">Напомним, что с 1 июля 2015 года для москвичей — собственников жилья минимальный размер ежемесячного взноса на капремонт составляет 15 руб. за 1 кв. м общей площади помещения. Взносы включены в структуру платы за жилищно-коммунальные услуги (п. 2 ст. 154 ЖК РФ). Способ перечисления взносов зависит от выбранного собственниками метода формирования фонда капремонта: с помощью регионального оператора или с применением спецсчета. При работе с региональным оператором сумма взноса на капремонт указывается в ЕПД (едином платежном документе), а при наличии спецсчета для этих целей<text:bookmark text:name="id__GoBack028d062fa40eb7b060203bb28d4d468e"/>может использоваться и квитанция управляющей компании (ТСЖ, ЖСК).</text:p>
      <text:p text:style-name="Text_20_body"><text:line-break/></text:p>
      <text:p text:style-name="Text_20_body">Адрес страницы: <text:a xlink:type="simple" xlink:href="http://fili-davydkovo.mos.ru/presscenter/news/detail/2076841.html" office:name=""><text:span text:style-name="Definition">http://fili-davydkovo.mos.ru/presscenter/news/detail/2076841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1T21:29:20Z</meta:creation-date>
    <dc:date>2024-07-11T21:29:20Z</dc:date>
  </office:meta>
</office:document-meta>
</file>