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вопросах-капитального-ремонта-столичные-власти-стараются-учитывать-интересы-всех-категорий-граждан"/>В вопросах капитального ремонта столичные власти стараются учитывать интересы всех категорий граждан<text:bookmark-end text:name="в-вопросах-капитального-ремонта-столичные-власти-стараются-учитывать-интересы-всех-категорий-граждан"/></text:h>
      <text:p text:style-name="First_20_paragraph">13.08.2015</text:p>
      <text:p text:style-name="Text_20_body"><text:span text:style-name="T1">В Московскую городскую думу внесен законопроект, который сокращает срок вступления в силу решения о самостоятельном накоплении средств на капремонт.</text:span></text:p>
      <text:p text:style-name="Text_20_body">Мэр Москвы Сергей Собянин внес в столичный парламент проект закона «О внесении изменения в статью 75 Закона города Москвы от 27 января 2010 года № 2 «Основы жилищной политики города Москвы». Предлагаемое изменение позволит собственникам квартир перейти на спецсчет по оплате капремонта жилого дома уже через три месяца после принятия соответствующего решения и его направления региональному оператору (в Москве — Фонд капитального ремонта многоквартирных домов). Сейчас переход на спецсчет возможен только через два года после оповещения об этом регионального оператора (п. 5 ст. 173 Жилищного кодекса РФ).</text:p>
      <text:p text:style-name="Text_20_body">Принятие нововведения расширит возможности собственников, которые в будущем захотят реализовать свое право на самостоятельное накопление средств на капремонт. Ведь реализация инициативы позволит жителям этих домов перевести уже накопленные средства и текущие платежи на капремонт со счета регионального оператора на спецсчет не по прошествии двух лет, а уже через три месяца. Как следствие, граждане смогут планировать необходимые ремонтные работы на ближайшую перспективу: самостоятельно определять сроки ремонта, подрядные организации и стоимость проводимых работ.</text:p>
      <text:p text:style-name="Text_20_body">— Цель законопроекта — убрать все препоны, чтобы граждане в любое время могли определиться с выходом из городского Фонда, в течение самого короткого времени получить на специальный счет свои взносы и самостоятельно администрировать процессы капитального ремонта, — заявил Сергей Собянин.</text:p>
      <text:p text:style-name="Text_20_body">По просьбе Мэра Москвы Московская городская дума рассмотрит законопроект в первоочередном порядке.</text:p>
      <text:p text:style-name="Text_20_body">Стоит отметить, что в части осуществления финансирования капитального ремонта столичные власти всегда ведут предельно открытую политику, стараются учитывать интересы всех категорй граждан. Так с 1 июля был расширен перечень категорий москвичей, имеющих право на льготы по уплате взносов на капитальный ремонт.</text:p>
      <text:p text:style-name="Text_20_body">— Большое количество льготных категорий получит 50% скидку на оплату взноса на капремонт. Это ветераны и инвалиды Великой Отечественной войны, ветераны труда, труженики тыла, дети-сироты, чернобыльцы, малолетние узники фашистских концлагерей, жители блокадного Ленинграда и многие другие категории москвичей, нуждающихся в дополнительной поддержке, — пояснил председатель комиссии по городскому хозяйству и жилищной политике Московской городской думы Степан Орлов. Он также отметил что на финансирование этих мер в бюджете города Москвы зарезервировано более 6 млрд рублей.</text:p>
      <text:p text:style-name="Text_20_body"><text:line-break/></text:p>
      <text:p text:style-name="Text_20_body">Адрес страницы: <text:a xlink:type="simple" xlink:href="http://fili-davydkovo.mos.ru/presscenter/news/detail/2072977.html" office:name=""><text:span text:style-name="Definition">http://fili-davydkovo.mos.ru/presscenter/news/detail/2072977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4T09:10:08Z</meta:creation-date>
    <dc:date>2023-06-04T09:10:08Z</dc:date>
  </office:meta>
</office:document-meta>
</file>