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перты-оценили-кандидатуры-желающих-работать-в-фонде-капремонта"/>Эксперты оценили кандидатуры желающих работать в Фонде капремонта<text:bookmark-end text:name="эксперты-оценили-кандидатуры-желающих-работать-в-фонде-капремонта"/></text:h>
      <text:p text:style-name="First_20_paragraph">08.07.2015</text:p>
      <text:p text:style-name="Text_20_body"><text:span text:style-name="T1">8 июля в Московском городском университете управления Правительства Москвы прошел День открытой оценки специалистов, претендующих на должности инженеров технического надзора в Фонде капитального ремонта столицы</text:span></text:p>
      <text:p text:style-name="Text_20_body"><text:line-break/></text:p>
      <text:p text:style-name="Text_20_body">Напомним, 15 июня Фонд объявил о начале массового набора персонала в свою команду. Такой масштабный и открытый конкурс по подбору кадров технических специальностей Москва проводит впервые. Его главная цель — привлечь к участию максимальное число кандидатов и отобрать для работы в Фонде лучших.</text:p>
      <text:p text:style-name="Text_20_body">На участие в конкурсе поступило более 1200 заявок. В частности, конкурс на должность инженера технического надзора составил семь человек на место. Организаторы отмечают высокий уровень подготовки кандидатов: половина из них соответствуют заявленным требованиям, а 30 процентов даже превышают.</text:p>
      <text:p text:style-name="Text_20_body">Итак, первый этап отбора позади. Фактически это был конкурс резюме. По словам и.о. ректора МГУУ Василия Фивейского, в первую очередь обращалось внимание на профильное образование и опыт работы. Также кандидаты указывали причину желания работать в Фонде. Причина в большинстве случаев называлась одна и та же: стабильность, уверенность в завтрашнем дне. Региональная программа капремонта, за реализацию которой отвечает Фонд, рассчитана на 30 лет — работать можно долго и успешно. Зарплата инженера (определенная на сегодняшний момент) — в среднем 47 тысяч рублей.</text:p>
      <text:p text:style-name="Text_20_body">Второй этап отбора стартовал 2 июля. Все участники Дня открытой оценки, разумеется, в него попали. Как подчеркнул директор Фонда капитального ремонта Артур Кескинов, на втором этапе конкурса оцениваются преимущественно личностные, коммуникативные качества участников, поскольку наличие профессиональных они уже продемонстрировали.</text:p>
      <text:p text:style-name="Text_20_body">8 июля перед кандидатами поставили задачу выработать формат подачи информации, который будет доступен простым жителям. Ведь, по словам Артура Кескинова, инженеры технического надзора будут первыми, к кому обратятся жители в связи с началом ремонта.</text:p>
      <text:p text:style-name="Text_20_body">Участники разбились на команды и приступили к мозговому штурму. В его процессе все единодушно признали необходимость оперативного, детального информирования граждан о ходе капремонта, соблюдения сроков и качества работ, причинения минимального дискомфорта в ходе строительства… Эксперты внимательно следили за ходом обсуждения, за степенью участия и компетентностью каждого кандидата.</text:p>
      <text:p text:style-name="Text_20_body">На третьем этапе участникам предстоит решение профессиональных кейсов и личное собеседование со специалистами Фонда.</text:p>
      <text:p text:style-name="Text_20_body">— Я очень доволен, как проходит конкурс, — сказал Артур Кескинов. — Это понятная и прозрачная практика отбора, которую мы будем применять и в дальнейшем.</text:p>
      <text:p text:style-name="Text_20_body">Отметим, что 15 процентов штата Фонда уже укомплектовано. До конца года планируется набрать 400 человек, в том числе специалистов по контролю за производством, работе с абонентами, контрактному и юридическому сопровождению. Окончательный набор кадров будет осуществлен к будущей весне.</text:p>
      <text:p text:style-name="Text_20_body"><text:span text:style-name="T2">Валентина Глянцева</text:span></text:p>
      <text:p text:style-name="Text_20_body"><text:line-break/></text:p>
      <text:p text:style-name="Text_20_body">Адрес страницы: <text:a xlink:type="simple" xlink:href="http://fili-davydkovo.mos.ru/presscenter/news/detail/1994159.html" office:name=""><text:span text:style-name="Definition">http://fili-davydkovo.mos.ru/presscenter/news/detail/1994159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1T22:50:27Z</meta:creation-date>
    <dc:date>2024-04-21T22:50:27Z</dc:date>
  </office:meta>
</office:document-meta>
</file>