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помнили-всех-поименно"/>Вспомнили всех поименно<text:bookmark-end text:name="вспомнили-всех-поименно"/></text:h>
      <text:p text:style-name="First_20_paragraph">23.04.2015</text:p>
      <text:p text:style-name="Text_20_body"><text:line-break/></text:p>
      <text:p text:style-name="Text_20_body"><text:span text:style-name="T1">22 апреля в столичной школе № 712 царил переполох. Ее ученики встречали участников Международного слета школьных музеев боевой славы «Нормандия-Неман»: представителей школ из разных городов России, ветеранов 303-й дивизии и авиаполка «Нормандия-Неман», атташе французского посольства…</text:span></text:p>
      <text:p text:style-name="Text_20_body">Нынешний Международный слет, уже 28-й по счету, посвящен 70-летию Великой Победы и 100-летию со дня рождения Героя Советского Союза Василия Георгиевича Серегина, прославленного аса в 18го гвардейского истребительного авиационного полка и почетного гражданина Парижа.</text:p>
      <text:p text:style-name="Text_20_body">Позвякивая гроздьями медалей на кителях, входили в актовый зал школы наши ветераны: Герой Советского Союза Сергей Макарович Крамаренко, механик 523-го истребительного авиационного полка Иван Емельянович Вислобоков, летчик 18-го гвардейского истребительного авиационного полка Николай Иванович Кульпов, моторист полка «Нормандия- Неман» Юрий Андреевич Максаев, капитан 18-го гвардейского истребительного авиационного полка Павел Карлович Чайковский, ветеран Александр Иванович Максимов. Многим участникам войны было уже далеко за… 90. Тем не менее выглядели они прекрасно. А уж говорили так хорошо, душевно, увлекательно, что школьники готовы были их слушать часами.</text:p>
      <text:p text:style-name="Text_20_body">«Мы должны успеть дать ребятам возможность увидеть и услышать ветеранов Великой Отечественной войны, – подчеркнул на церемонии открытия слета председатель Совета ветеранов, президент Ассоциации ветеранов «Нормандия-Неман» Анатолий Андреевич Фетисов, – чтобы они стали хранителями памяти о «Нормандии-Неман», о нашей борьбе c фашизмом за будущее Европы. Ведь наша общая победа дала возможность существовать и России, и Франции, и нам с вами».</text:p>
      <text:p text:style-name="Text_20_body">В качестве почетных гостей на слете присутствовали президент Ассоциации ветеранов «Нормандия-Неман», член организации «Мемориал «Нормандия-Неман» месье Рене Барки (Франция), бригадный генерал Ги Нуиттенс, подполковник ВВА Марк Земан, ветеран ВС, президент фонда Сент-Экзюпери Мстислав Листов, ветераны Вооруженных сил Франции Жан-Пьер Трон, Жан-Поль Андре, Жиль Лэ Ру.</text:p>
      <text:p text:style-name="Text_20_body">По словам французских гостей, на них произвело огромное впечатление очень теплое, можно даже сказать, трепетное отношение российских школьников к летчикам Франции. Для своего школьного музея дети нашли прекрасные фотографии практически всех пилотов легендарного полка, узнали историю их жизни. Они знают много интересных подробностей, как будто эти летчики – их родственники.</text:p>
      <text:p text:style-name="Text_20_body">На торжественном открытии слета ее участникам показывали кадры военной кинохроники, крупно, на весь экран – фотографии французских пилотов (таких мужественных и одновременно обаятельных!). Демонстрация фотографий сопровождалась рассказом о судьбе этих людей в стихах (в этом организаторам слета помог профессиональный поэт). И все это под аккомпанемент щемящей музыки. Многие плакали... Участники слета почтили минутой молчания не только тех, кто воевал в небе или на земле, но все 27 миллионов жертв Второй мировой войны. В зал торжественно внесли копию Знамени Победы, прозвучали гимны России и Франции.</text:p>
      <text:p text:style-name="Text_20_body">Как подчеркнул Анатолий Андреевич Фетисов, учебные заведения, которые приняли участие в слете (это столичные школы № 1216, 2056, 1798 «Феникс», № 185 им. В. Гризодубовой, гимназии из Фрязино и Калуги), оказывают сегодня помощь и поддержку детям Донбасса. Кстати, прошлый, 27-й Международный слет школьных музеев боевой славы «Нормандия-Неман» проходил в Краматорске. А сегодня на Украине уже полыхает война. И это еще одно яркое доказательство того, что герои прошедшей войны не должны быть забыты.</text:p>
      <text:p text:style-name="Text_20_body">Юлия Королькова</text:p>
      <text:p text:style-name="Text_20_body"><text:line-break/></text:p>
      <text:p text:style-name="Text_20_body">Адрес страницы: <text:a xlink:type="simple" xlink:href="http://fili-davydkovo.mos.ru/presscenter/news/detail/1790874.html" office:name=""><text:span text:style-name="Definition">http://fili-davydkovo.mos.ru/presscenter/news/detail/1790874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2T03:25:02Z</meta:creation-date>
    <dc:date>2023-08-02T03:25:02Z</dc:date>
  </office:meta>
</office:document-meta>
</file>