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куратурой-западного-административного-округа-г.-москвы-проведена-проверка-соблюдения-трудового-законодательства-ооо-управляющая-компания-мекран-в-связи-с-обращением-работника"/>Прокуратурой Западного административного округа г. Москвы проведена проверка соблюдения трудового законодательства ООО «Управляющая компания «МЕКРАН» в связи с обращением работника<text:bookmark-end text:name="прокуратурой-западного-административного-округа-г.-москвы-проведена-проверка-соблюдения-трудового-законодательства-ооо-управляющая-компания-мекран-в-связи-с-обращением-работника"/></text:h>
      <text:p text:style-name="First_20_paragraph">12.12.2014</text:p>
      <text:p text:style-name="Text_20_body">В ходе проверки установлено, что деятельность организации осуществляется с нарушением норм трудового законодательства Российской Федерации.</text:p>
      <text:p text:style-name="Text_20_body">Как следует из трудового договора от 01.08.2014 № УМ0000345 Иванов Иван Иванович (ФИО изменены) принят на работу в ООО «Управляющая компания «МЕКРАН» на должность - специалист отдела логистики и снабжения с окладом 68 966 рублей с учетом НДФЛ, начало работы с 01.08.2014.</text:p>
      <text:p text:style-name="Text_20_body">В соответствии со статьей 22 Трудового кодекса Российской Федерации работодатель обязан соблюдать трудовое законодательство и иные нормативные правовые акты, содержащие нормы трудового права, локальные нормативные акты, условия коллективного договора, соглашений и трудовых договоров.</text:p>
      <text:p text:style-name="Text_20_body">Согласно статье 129 Трудового кодекса Российской Федерации заработная плата (оплата труда работника) - вознаграждение за труд в зависимости от квалификации работника, сложности, количества, качества и условий выполняемой работы, а также компенсационные выплаты (доплаты и надбавки компенсационного характера, в том числе за работу в условиях, отклоняющихся от нормальных, работу в особых климатических условиях и на территориях, подвергшихся радиоактивному загрязнению, и иные выплаты компенсационного характера) и стимулирующие выплаты (доплаты и надбавки стимулирующего характера, премии и иные поощрительные выплаты).</text:p>
      <text:p text:style-name="Text_20_body">Статьей 136 Трудового кодекса Российской Федерации предусмотрено, что заработная плата выплачивается не реже чем каждые полмесяца в день, установленный Правилами внутреннего трудового распорядка, коллективным договором, трудовым договором.</text:p>
      <text:p text:style-name="Text_20_body">В рамках проверки установлено, что заработная плата работнику работодателем с августа по октябрь 2014 года не выплачивалась или выплачивались частично.</text:p>
      <text:p text:style-name="Text_20_body">На основании заявления об увольнении по собственному желанию Иванов И.И. (ФИО изменены) уволен 03.10.2014, о чем произведена соответствующая запись в трудовой книжке.</text:p>
      <text:p text:style-name="Text_20_body">Требованиями ст. 84.1 Трудового кодекса Российской Федерации установлено, что в день прекращения трудового договора работодатель обязан выдать работнику трудовую книжку и произвести с ним расчет в соответствии со статьей 140 настоящего Кодека.</text:p>
      <text:p text:style-name="Text_20_body">В день увольнения окончательный расчет с работником ООО «Управляющая компания «МЕКРАН» произведен не был.</text:p>
      <text:p text:style-name="Text_20_body">Статьей 142 Трудового кодекса Российской Федерации предусмотрено, что работодатель и (или) уполномоченные им в установленном порядке представители работодателя, допустившие задержку выплаты работникам заработной платы и другие нарушения оплаты труда, несут ответственность в соответствии с настоящим Кодексом и иными федеральными законами.</text:p>
      <text:p text:style-name="Text_20_body">В связи с изложенным прокуратурой округа генеральному директору общества внесено представление об устранении допущенных нарушений трудового законодательства, кроме того, вынесены постановления о возбуждении дела об административном правонарушении по ч. 1 ст. 5.27 Ко АП РФ в отношении должностного и юридического лица, которые будут направлены для рассмотрения в Государственную инспекцию труда в г.Москве.</text:p>
      <text:p text:style-name="Text_20_body">В порядке ст. 45 ГПК РФ в мировой судебный участок подготовлено и направлено заявление о выдаче судебного приказа.</text:p>
      <text:p text:style-name="Text_20_body"><text:line-break/></text:p>
      <text:p text:style-name="Text_20_body">Адрес страницы: <text:a xlink:type="simple" xlink:href="http://fili-davydkovo.mos.ru/presscenter/news/detail/1470155.html" office:name=""><text:span text:style-name="Definition">http://fili-davydkovo.mos.ru/presscenter/news/detail/1470155.html</text:span></text:a></text:p>
      <text:p text:style-name="Text_20_body"><text:a xlink:type="simple" xlink:href="http://fili-davydkovo.mos.ru" office:name=""><text:span text:style-name="Definition">Управа района Фили-Давыдк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0T00:26:51Z</meta:creation-date>
    <dc:date>2023-05-30T00:26:51Z</dc:date>
  </office:meta>
</office:document-meta>
</file>