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text:list-style style:name="L1">
      <text:list-level-style-number text:level="1" text:style-name="Numbering_20_Symbols" style:num-format="1" text:start-value="1" style:num-suffix=".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number>
    </text:list-style>
    <text:list-style style:name="L2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text:list-style style:name="L3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text:list-style style:name="L4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text:list-style style:name="L5">
      <text:list-level-style-number text:level="1" text:style-name="Numbering_20_Symbols" style:num-format="1" text:start-value="1" style:num-suffix=".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number>
    </text:list-style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P1" style:family="paragraph" style:parent-style-name="Text_20_body" style:list-style-name="L1">
      <style:paragraph-properties fo:margin-top="0in" fo:margin-bottom="0in"/>
    </style:style>
    <style:style style:name="P2" style:family="paragraph" style:parent-style-name="Text_20_body" style:list-style-name="L2">
      <style:paragraph-properties fo:margin-top="0in" fo:margin-bottom="0in"/>
    </style:style>
    <style:style style:name="P3" style:family="paragraph" style:parent-style-name="Text_20_body" style:list-style-name="L3">
      <style:paragraph-properties fo:margin-top="0in" fo:margin-bottom="0in"/>
    </style:style>
    <style:style style:name="P4" style:family="paragraph" style:parent-style-name="Text_20_body" style:list-style-name="L4">
      <style:paragraph-properties fo:margin-top="0in" fo:margin-bottom="0in"/>
    </style:style>
    <style:style style:name="P5" style:family="paragraph" style:parent-style-name="Text_20_body" style:list-style-name="L5">
      <style:paragraph-properties fo:margin-top="0in" fo:margin-bottom="0in"/>
    </style:style>
  </office:automatic-styles>
  <office:body>
    <office:text>
      <text:h text:style-name="Heading_20_3" text:outline-level="3"><text:bookmark-start text:name="с-19-по-25-мая-проходит-неделя-профилактики-заболеваний-эндокринной-системы-в-честь-всемирного-дня-щитовидной-железы-25-мая"/>С 19 по 25 мая проходит Неделя профилактики заболеваний эндокринной системы (в честь Всемирного дня щитовидной железы 25 мая)<text:bookmark-end text:name="с-19-по-25-мая-проходит-неделя-профилактики-заболеваний-эндокринной-системы-в-честь-всемирного-дня-щитовидной-железы-25-мая"/></text:h>
      <text:p text:style-name="First_20_paragraph">19.05.2025</text:p>
      <text:p text:style-name="Text_20_body">19.05.2025<text:line-break/><text:line-break/></text:p>
      <text:p text:style-name="Text_20_body">Эндокринная система — это система желез, которые вырабатывают и выделяют в кровь гормоны. Сбой в работе эндокринной системы ведет к очень серьезным проблемам. Поэтому невозможно переоценить главную роль эндокринной системы в развитии и функционировании всего организма человека.</text:p>
      <text:p text:style-name="Text_20_body"><text:span text:style-name="T1">Основными причинами развития эндокринных заболеваний являются:</text:span></text:p>
      <text:list text:style-name="L1">
        <text:list-item>
          <text:p text:style-name="P1">Дефицит гормона в результате инфекционного поражения желез, нарушения кровоснабжения органа, воспаления железы, недостатка необходимых веществ в ежедневном рационе.</text:p>
        </text:list-item>
        <text:list-item>
          <text:p text:style-name="P1">Переизбыток гормонов из-за избыточной стимуляции железы патологической природы, продукции их тканями, которые не должны вырабатывать данные вещества.</text:p>
        </text:list-item>
        <text:list-item>
          <text:p text:style-name="P1">Продуцирование аномальных гормонов, что может быть вызвано мутацией одиночного гена.</text:p>
        </text:list-item>
      </text:list>
      <text:p text:style-name="First_20_paragraph"><text:span text:style-name="T1">К основным факторам, которые приводят к развитию эндокринных нарушений, относятся:</text:span></text:p>
      <text:list text:style-name="L2">
        <text:list-item>
          <text:p text:style-name="P2">опухоли тканей железы, кисты;</text:p>
        </text:list-item>
        <text:list-item>
          <text:p text:style-name="P2">инфекционные заболевания;</text:p>
        </text:list-item>
        <text:list-item>
          <text:p text:style-name="P2">наследственный фактор;</text:p>
        </text:list-item>
        <text:list-item>
          <text:p text:style-name="P2">хронические заболевания других органов и систем;</text:p>
        </text:list-item>
        <text:list-item>
          <text:p text:style-name="P2">сердечно-сосудистая недостаточность;</text:p>
        </text:list-item>
        <text:list-item>
          <text:p text:style-name="P2">хирургические вмешательства;</text:p>
        </text:list-item>
        <text:list-item>
          <text:p text:style-name="P2">прием ряда препаратов.</text:p>
        </text:list-item>
      </text:list>
      <text:p text:style-name="First_20_paragraph"><text:span text:style-name="T1">Вследствие заболеваний эндокринной системы могут пострадать практически все органы и поэтому симптомы этих патологий самые разнообразные:</text:span></text:p>
      <text:list text:style-name="L3">
        <text:list-item>
          <text:p text:style-name="P3">ожирение или, наоборот, сильное похудение;</text:p>
        </text:list-item>
        <text:list-item>
          <text:p text:style-name="P3">аритмия сердца;</text:p>
        </text:list-item>
        <text:list-item>
          <text:p text:style-name="P3">лихорадка и ощущение сильного жара;</text:p>
        </text:list-item>
        <text:list-item>
          <text:p text:style-name="P3">повышенное артериальное давление и сильные головные боли на этом фоне;</text:p>
        </text:list-item>
        <text:list-item>
          <text:p text:style-name="P3">повышенная потливость;</text:p>
        </text:list-item>
        <text:list-item>
          <text:p text:style-name="P3">диарея (жидкий стул);</text:p>
        </text:list-item>
        <text:list-item>
          <text:p text:style-name="P3">возбудимость сверх нормы;</text:p>
        </text:list-item>
        <text:list-item>
          <text:p text:style-name="P3">сильная слабость и сонливость;</text:p>
        </text:list-item>
        <text:list-item>
          <text:p text:style-name="P3">ухудшение работы головного мозга, что выражается в ухудшении памяти и потере концентрации внимания;</text:p>
        </text:list-item>
        <text:list-item>
          <text:p text:style-name="P3">сильная постоянная жажда.</text:p>
        </text:list-item>
      </text:list>
      <text:p text:style-name="First_20_paragraph"><text:span text:style-name="T1">При отсутствии соответствующего лечения возрастает риск развития осложнений:</text:span></text:p>
      <text:list text:style-name="L4">
        <text:list-item>
          <text:p text:style-name="P4">атеросклероз;</text:p>
        </text:list-item>
        <text:list-item>
          <text:p text:style-name="P4">сердечно-сосудистые заболевания;</text:p>
        </text:list-item>
        <text:list-item>
          <text:p text:style-name="P4">артериальная гипертония;</text:p>
        </text:list-item>
        <text:list-item>
          <text:p text:style-name="P4">неврологические заболевания;</text:p>
        </text:list-item>
        <text:list-item>
          <text:p text:style-name="P4">дерматологические заболевания.</text:p>
        </text:list-item>
      </text:list>
      <text:p text:style-name="First_20_paragraph"><text:span text:style-name="T1">Главным принципом профилактики эндокринных заболеваний является здоровый образ жизни:</text:span></text:p>
      <text:list text:style-name="L5">
        <text:list-item>
          <text:p text:style-name="P5">Потребление йодированной соли способствует профилактике эндокринных нарушений.</text:p>
        </text:list-item>
        <text:list-item>
          <text:p text:style-name="P5">Уменьшить количество сахара и простых углеводов в рационе.</text:p>
        </text:list-item>
        <text:list-item>
          <text:p text:style-name="P5">Осознанный отказ от вредных, разрушающих организм, привычек, таких как курение и алкоголь.</text:p>
        </text:list-item>
        <text:list-item>
          <text:p text:style-name="P5">Контроль веса. Неправильное питание способствует нарушению обмена веществ, замедлению метаболизма, что в целом негативно отражается на здоровье.</text:p>
        </text:list-item>
        <text:list-item>
          <text:p text:style-name="P5">Вести активный образ жизни. Этот совет – не простые слова. Даже обычные пешие прогулки благотворно влияют на наше здоровье, не говоря уже о регулярных занятиях.</text:p>
        </text:list-item>
        <text:list-item>
          <text:p text:style-name="P5">При появлении первых же симптомов заболевания срочно обращаться к врачу-терапевту, который после обследования направит к врачу-эндокринологу. Соблюдать рекомендации врачей и вовремя проходить медицинские осмотры.</text:p>
        </text:list-item>
      </text:list>
      <text:p text:style-name="First_20_paragraph"><text:span text:style-name="T2">Эндокринные заболевания довольно распространены, выражаются разнообразной симптоматикой и сопровождаются различного рода осложнениями со стороны других органов человеческого организма. Поэтому профилактика заболеваний эндокринной системы имеет наиважнейшее значение в подержании здоровья, работоспособности и социального статуса.</text:span></text:p>
      <text:p text:style-name="Text_20_body"><text:line-break/></text:p>
      <text:p text:style-name="Text_20_body">Адрес страницы: <text:a xlink:type="simple" xlink:href="http://fili-davydkovo.mos.ru/presscenter/news/detail/12974576.html" office:name=""><text:span text:style-name="Definition">http://fili-davydkovo.mos.ru/presscenter/news/detail/12974576.html</text:span></text:a></text:p>
      <text:p text:style-name="Text_20_body"><text:a xlink:type="simple" xlink:href="http://fili-davydkovo.mos.ru" office:name=""><text:span text:style-name="Definition">Управа района Фили-Давыдк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6-22T12:04:27Z</meta:creation-date>
    <dc:date>2025-06-22T12:04:27Z</dc:date>
  </office:meta>
</office:document-meta>
</file>