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T2" style:family="text">
      <style:text-properties fo:font-style="italic" fo:font-weight="bold" style:font-style-asian="italic" style:font-style-complex="italic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-12-по-18-мая-проходит-неделя-борьбы-с-артериальной-гипертонией-и-приверженности-назначенной-врачом-терапии-в-честь-всемирного-дня-борьбы-с-артериальной-гипертонией-17-мая"/>С 12 по 18 мая проходит Неделя борьбы с артериальной гипертонией и приверженности назначенной врачом терапии (в честь Всемирного дня борьбы с артериальной гипертонией 17 мая)<text:bookmark-end text:name="с-12-по-18-мая-проходит-неделя-борьбы-с-артериальной-гипертонией-и-приверженности-назначенной-врачом-терапии-в-честь-всемирного-дня-борьбы-с-артериальной-гипертонией-17-мая"/></text:h>
      <text:p text:style-name="First_20_paragraph">12.05.2025</text:p>
      <text:p text:style-name="Text_20_body">12.05.2025<text:line-break/><text:line-break/></text:p>
      <text:p text:style-name="Text_20_body"><text:span text:style-name="T1">Гипертония или повышенное артериальное давление</text:span> – это состояние, при котором кровяное давление в артериях постоянно повышено. Она часто протекает бессимптомно, поэтому ее называют <text:span text:style-name="T1">"тихим убийцей"</text:span>.</text:p>
      <text:p text:style-name="Text_20_body">Длительное течение гипертонии может привести к серьезным осложнениям, таким как:</text:p>
      <text:p text:style-name="Text_20_body">* Инфаркт миокарда</text:p>
      <text:p text:style-name="Text_20_body">* Инсульт</text:p>
      <text:p text:style-name="Text_20_body">* Сердечная недостаточность</text:p>
      <text:p text:style-name="Text_20_body">* Почечная недостаточность</text:p>
      <text:p text:style-name="Text_20_body">* Потеря зрения</text:p>
      <text:p text:style-name="Text_20_body"><text:span text:style-name="T1">Почему важно контролировать артериальное давление?</text:span></text:p>
      <text:p text:style-name="Text_20_body">Контроль артериального давления – это ключ к предотвращению серьезных сердечно-сосудистых заболеваний и продлению жизни.</text:p>
      <text:p text:style-name="Text_20_body"><text:span text:style-name="T1">Что можно сделать для профилактики и контроля гипертонии?</text:span></text:p>
      <text:p text:style-name="Text_20_body">Регулярно измеряйте артериальное давление и записывайте результаты в дневник самоконтроля.</text:p>
      <text:p text:style-name="Text_20_body">Соблюдайте сбалансированную диету с низким содержанием соли, насыщенных жиров и холестерина. Отдавайте предпочтение овощам, фруктам, цельнозерновым продуктам и нежирным источникам белка.</text:p>
      <text:p text:style-name="Text_20_body">Помимо правильного питания, важно обратить внимание на потребление жидкости. Достаточное количество воды помогает поддерживать нормальный объем крови и облегчает работу сердечно-сосудистой системы. Избегайте сладких газированных напитков, которые способствуют повышению артериального давления.</text:p>
      <text:p text:style-name="Text_20_body">Больше двигайтесь. Регулярная физическая активность, даже умеренная, такая как ходьба или плавание, значительно улучшает состояние сердечно-сосудистой системы и способствует снижению артериального давления.</text:p>
      <text:p text:style-name="Text_20_body">Контролируйте массу своего тела (индекс массы тела– не более 25 кг/м²). Каждый 1 кг повышает АД в среднем на 1-2 мм рт. ст.</text:p>
      <text:p text:style-name="Text_20_body">Откажитесь от курения и потребление алкоголя.</text:p>
      <text:p text:style-name="Text_20_body">Стресс – один из главных врагов здорового артериального давления. Научитесь справляться со стрессовыми ситуациями. Медитация, йога, дыхательные упражнения и просто время, проведенное на природе, помогут вам расслабиться и снизить уровень стресса.</text:p>
      <text:p text:style-name="Text_20_body">Не забывайте о регулярных обследованиях и консультациях с врачом. Только специалист может правильно оценить ваше состояние и корректировать лечение при необходимости. Раннее выявление и контроль гипертонии – залог долгой и здоровой жизни.</text:p>
      <text:p text:style-name="Text_20_body">Если вам поставили диагноз "гипертония", строго следуйте рекомендациям врача и принимайте назначенные лекарства, даже если вы чувствуете себя лучше.</text:p>
      <text:p text:style-name="Text_20_body"><text:span text:style-name="T2">Гипертония – это не приговор. Современные методы лечения и изменение образа жизни позволяют эффективно контролировать артериальное давление и снижать риск развития осложнений. Важно помнить, что успех в борьбе с гипертонией во многом зависит от самого человека, его осознанного отношения к своему здоровью и готовности следовать рекомендациям.</text:span></text:p>
      <text:p text:style-name="Text_20_body"><text:line-break/></text:p>
      <text:p text:style-name="Text_20_body">Адрес страницы: <text:a xlink:type="simple" xlink:href="http://fili-davydkovo.mos.ru/presscenter/news/detail/12960432.html" office:name=""><text:span text:style-name="Definition">http://fili-davydkovo.mos.ru/presscenter/news/detail/12960432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1T04:16:14Z</meta:creation-date>
    <dc:date>2025-06-11T04:16:14Z</dc:date>
  </office:meta>
</office:document-meta>
</file>