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а-наземного-транспорта-будет-продлена-в-москве-на-праздник-крещения"/>Работа наземного транспорта будет продлена в Москве на праздник Крещения<text:bookmark-end text:name="работа-наземного-транспорта-будет-продлена-в-москве-на-праздник-крещения"/></text:h>
      <text:p text:style-name="First_20_paragraph">17.01.2025</text:p>
      <text:p text:style-name="Text_20_body">17.01.2025<text:line-break/><text:line-break/></text:p>
      <text:p text:style-name="Text_20_body">Комфортно и безопасно добраться домой после крещенских купаний можно на автобусах и электробусах.</text:p>
      <text:p text:style-name="Text_20_body"><text:line-break/></text:p>
      <text:p text:style-name="Text_20_body">Мы продлим работу некоторых маршрутов в ночь на 19 января.</text:p>
      <text:p text:style-name="Text_20_body"><text:span text:style-name="T1">Максим Ликсутов сообщил,</text:span> что изменения коснутся 35 маршрутов автобусов и электробусов в разных округах Москвы. Они будут курсировать до 03:00. Кроме того, в столице работают 18 ночных маршрутов.</text:p>
      <text:p text:style-name="Text_20_body"><text:line-break/></text:p>
      <text:p text:style-name="Text_20_body">Подробнее показали в карточке.</text:p>
      <text:p text:style-name="Text_20_body"><text:line-break/></text:p>
      <text:p text:style-name="Text_20_body"><text:line-break/></text:p>
      <text:p text:style-name="Text_20_body"><text:span text:style-name="T2">«На праздник Крещения мы каждый год продлеваем работу наземного транспорта. Маршруты автобусов и электробусов, которые проходят рядом с местами традиционных купаний, будут работать до 03:00. По поручению Мэра Москвы Сергея Собянина мы обеспечиваем удобство и комфорт пассажиров во время праздничных мероприятий»</text:span>, — <text:span text:style-name="T1">отметил Максим Ликсутов.</text:span></text:p>
      <text:p text:style-name="Text_20_body"><text:line-break/></text:p>
      <text:p text:style-name="Text_20_body">Напоминаем: окунаться можно только в специально оборудованных местах, где для вашей безопасности будут дежурить сотрудники МЧС.</text:p>
      <text:p text:style-name="Text_20_body"><text:line-break/></text:p>
      <text:p text:style-name="Text_20_body"><text:line-break/></text:p>
      <text:p text:style-name="Text_20_body">Адрес страницы: <text:a xlink:type="simple" xlink:href="http://fili-davydkovo.mos.ru/presscenter/news/detail/12762643.html" office:name=""><text:span text:style-name="Definition">http://fili-davydkovo.mos.ru/presscenter/news/detail/12762643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4T09:24:28Z</meta:creation-date>
    <dc:date>2025-02-14T09:24:28Z</dc:date>
  </office:meta>
</office:document-meta>
</file>