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ле-капремонта-заработал-филиал-4-клинико-диагностического-центра-4"/>После капремонта заработал филиал №4 клинико-диагностического центра №4<text:bookmark-end text:name="после-капремонта-заработал-филиал-4-клинико-диагностического-центра-4"/></text:h>
      <text:p text:style-name="First_20_paragraph">10.12.2024</text:p>
      <text:p text:style-name="Text_20_body">10.12.2024</text:p>
      <text:p text:style-name="Text_20_body">Накануне, 9 декабря, заработал филиал №4 клинико-диагностического центра №4, расположенный по адресу: ул. Кастанаевская, д. 47.</text:p>
      <text:p text:style-name="Text_20_body">Учреждение возобновило работу после капремонта по новому московскому стандарту, в результате которого оно стало более удобным и современным.</text:p>
      <text:p text:style-name="Text_20_body">На первом этаже размещены самые посещаемые кабинеты, здесь принимает дежурный врач, ведется забор крови и биоматериалов, делаются внутримышечные инъекции. На втором этаже обустроены кабинеты врачей-терапевтов, на третьем — кабинеты диагностики и врачей-специалистов, на четвертом — отделения реабилитации и профилактики.</text:p>
      <text:p text:style-name="Text_20_body">«Светлые кабинеты и единая цветовая гамма настраивают на позитивный лад, а просторные холлы с удобными диванчиками и банкетками делают ожидание начала приема комфортным», — говорится в материале, размещенном на странице КДЦ во <text:a xlink:type="simple" xlink:href="https://vk.com/kdc4dzm?w=wall-209015844_2106" office:name=""><text:span text:style-name="Definition">«ВКонтакте»</text:span></text:a>.</text:p>
      <text:p text:style-name="Text_20_body">-- Фото: клинико-диагностический центр №4</text:p>
      <text:p text:style-name="Text_20_body"><text:line-break/></text:p>
      <text:p text:style-name="Text_20_body">Адрес страницы: <text:a xlink:type="simple" xlink:href="http://fili-davydkovo.mos.ru/presscenter/news/detail/12711672.html" office:name=""><text:span text:style-name="Definition">http://fili-davydkovo.mos.ru/presscenter/news/detail/12711672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5T19:21:10Z</meta:creation-date>
    <dc:date>2025-01-25T19:21:10Z</dc:date>
  </office:meta>
</office:document-meta>
</file>