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language="ru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работаны-рекомендации-по-организации-и-проведению-итогового-собеседования-по-русскому-языку-в-2025-году"/>Разработаны рекомендации по организации и проведению итогового собеседования по русскому языку в 2025 году<text:bookmark-end text:name="разработаны-рекомендации-по-организации-и-проведению-итогового-собеседования-по-русскому-языку-в-2025-году"/></text:h>
      <text:p text:style-name="First_20_paragraph">13.11.2024</text:p>
      <text:p text:style-name="Text_20_body"><text:span text:style-name="T1">Участниками итогового собеседования являются обучающиеся по образовательным программам основного общего образования, экстерны, обучающиеся с ОВЗ, экстерны с ОВЗ, обучающиеся - дети-инвалиды и инвалиды, экстерны - дети-инвалиды и инвалиды, обучающиеся на дому, обучающиеся в образовательных организациях, в том числе санаторно-курортных, в которых проводятся необходимые лечебные, реабилитационные и оздоровительные мероприятия для нуждающихся в длительном лечении.</text:span></text:p>
      <text:p text:style-name="Text_20_body"><text:span text:style-name="T1">Рекомендациями определены сроки, продолжительность и формы проведения итогового собеседования, порядок сбора исходных сведений, порядок проверки и оценивания итогового собеседования, порядок обработки его результатов и срок их действия.</text:span></text:p>
      <text:p text:style-name="Text_20_body"><text:span text:style-name="T1">Отмечено, что бланк протокола эксперта по оцениванию ответов участников итогового собеседования содержит критерии оценивания ответов участников итогового собеседования, которые отличаются от критериев, использовавшихся до 2025 года.</text:span></text:p>
      <text:p text:style-name="Text_20_body"><text:line-break/></text:p>
      <text:p text:style-name="Text_20_body">Адрес страницы: <text:a xlink:type="simple" xlink:href="http://fili-davydkovo.mos.ru/presscenter/news/detail/12659681.html" office:name=""><text:span text:style-name="Definition">http://fili-davydkovo.mos.ru/presscenter/news/detail/12659681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3T12:22:50Z</meta:creation-date>
    <dc:date>2024-11-13T12:22:50Z</dc:date>
  </office:meta>
</office:document-meta>
</file>