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начала-июня-на-автобусах-электробусах-и-трамваях-совершено-более-265-млн-поездок"/>С начала июня на автобусах, электробусах и трамваях совершено более 265 млн поездок<text:bookmark-end text:name="с-начала-июня-на-автобусах-электробусах-и-трамваях-совершено-более-265-млн-поездок"/></text:h>
      <text:p text:style-name="First_20_paragraph">29.08.2024</text:p>
      <text:p text:style-name="Text_20_body">29.08.2024<text:line-break/><text:line-break/></text:p>
      <text:p text:style-name="Text_20_body"><text:span text:style-name="T1">Максим Ликсутов</text:span> сообщил, что с начала июня на автобусах, электробусах и трамваях совершено более 265 млн поездок.</text:p>
      <text:p text:style-name="Text_20_body">Пассажиры с комфортом добираются до точек проведения городских мероприятий, социальных объектов и других значимых мест.</text:p>
      <text:p text:style-name="Text_20_body">Чем удобен наземный транспорт:</text:p>
      <text:p text:style-name="Text_20_body">-Система климат-контроля поддерживает оптимальную температуру в салоне</text:p>
      <text:p text:style-name="Text_20_body">-В поездке можно зарядить смартфон</text:p>
      <text:p text:style-name="Text_20_body">-На медиаэкранах отображается полезная информация</text:p>
      <text:p text:style-name="Text_20_body">-Удобная активация удаленного пополнения и бесплатные пересадки с картой «Тройка»</text:p>
      <text:p text:style-name="Text_20_body">«Москвичи выбирают наземный городской транспорт, потому что он доступный, безопасный и удобный. В будние дни летом на автобусах, электробусах и трамваях совершают более 3,5 млн поездок. Продолжаем повышать комфорт и качество обслуживания пассажиров по поручению Мэра Москвы Сергея Собянина», — <text:span text:style-name="T1">отметил Максим Ликсутов.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fili-davydkovo.mos.ru/presscenter/news/detail/12541559.html" office:name=""><text:span text:style-name="Definition">http://fili-davydkovo.mos.ru/presscenter/news/detail/12541559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6T08:00:59Z</meta:creation-date>
    <dc:date>2024-09-26T08:00:59Z</dc:date>
  </office:meta>
</office:document-meta>
</file>