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д-судом-предстанет-жительница-москвы-которая-будучи-генеральным-директором-организации-незаконно-возмещала-ндс"/>Перед судом предстанет жительница Москвы, которая будучи генеральным директором организации незаконно возмещала НДС<text:bookmark-end text:name="перед-судом-предстанет-жительница-москвы-которая-будучи-генеральным-директором-организации-незаконно-возмещала-ндс"/></text:h>
      <text:p text:style-name="First_20_paragraph">01.07.2024</text:p>
      <text:p text:style-name="Text_20_body">Прокуратурой округа 27.06.2024 утверждено обвинительное заключение в отношении гражданки России, обвиняемой органом расследования в совершении 4 преступлений, предусмотренных ч. 4 ст. 159 УК РФ (мошенничество, то есть хищение чужого имущества путем обмана, совершенное группой лиц по предварительному сговору, с использованием своего служебного положения, в особо крупном размере).</text:p>
      <text:p text:style-name="Text_20_body">Так, обвиняемая в период времени с 19.09.2012 по 09.08.2016 являясь учредителем и генеральным директором общества с ограниченной ответственностью, являясь единоличным исполнительным органом Общества, обладающим всеми организационно-распорядительными и административно-хозяйственными функциями, имевшей право без доверенности действовать от имени Общества и заключать любые гражданско-правовые договора, подавать в налоговый орган декларации, в том числе декларации по налогу на добавленную стоимость, а также распоряжаться денежными средствами, находящимися на расчетных банковских счетах в неустановленное следствием время но не позднее 19.10.2014 года, в неустановленном месте, при неустановленных обстоятельствах, совместно с неустановленным соучастником, изготовила налоговую декларацию по НДС за 3 квартал 2014 года, в которой неправомерно, имея умысел на хищение денежных средств из бюджета Российской Федерации, указала сумму налога НДС, подлежащего к возмещению в размере 14 255 217 рублей, которую с целью обмана сотрудников налогового органа 19.10.2014 года, с использованием своего служебного положения, предоставила в Инспекцию ФНС №30 по г. Москве, совместно с заверенными копиями вышеуказанных документов, содержащих заведомо для нее, недостоверные сведения и якобы подтверждающими обоснованность применения нулевой налоговой ставки по налогу на добавленную стоимость за 3 квартал 2014 года в отношении реализации товаров в таможенном режиме экспорта на общую сумму 81 068 924 рубля, с вышеуказанными документами, в том числе счетами-фактурами на общую сумму приобретенных товаров (работ, услуг).</text:p>
      <text:p text:style-name="Text_20_body">Таким образом осуществила возврат налога на добавленную стоимость. Аналогичные действия совершены по трем иным налоговым периодам.</text:p>
      <text:p text:style-name="Text_20_body">По результатам изучения обвинительное заключение по уголовному делу прокуратурой Западного административного округа г. Москвы утверждено, уголовное дело направлено в Тушинский районный суд г. Москвы для рассмотрения по существу.</text:p>
      <text:p text:style-name="Text_20_body"><text:line-break/></text:p>
      <text:p text:style-name="Text_20_body">Адрес страницы: <text:a xlink:type="simple" xlink:href="http://fili-davydkovo.mos.ru/presscenter/news/detail/12455368.html" office:name=""><text:span text:style-name="Definition">http://fili-davydkovo.mos.ru/presscenter/news/detail/12455368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2T15:29:02Z</meta:creation-date>
    <dc:date>2024-07-02T15:29:02Z</dc:date>
  </office:meta>
</office:document-meta>
</file>