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ее-17-млн-раз-водители-пополнили-парковочный-счет-без-комиссии-в-приложении-парковки-россии"/>Более 17 млн раз водители пополнили парковочный счет без комиссии в приложении «Парковки России»<text:bookmark-end text:name="более-17-млн-раз-водители-пополнили-парковочный-счет-без-комиссии-в-приложении-парковки-россии"/></text:h>
      <text:p text:style-name="First_20_paragraph">08.11.2023</text:p>
      <text:p text:style-name="Text_20_body">08.11.2023<text:line-break/><text:line-break/></text:p>
      <text:p text:style-name="Text_20_body"><text:line-break/></text:p>
      <text:p text:style-name="Text_20_body">Как напомнил заместитель Мэра Москвы в Правительстве Москвы по вопросам транспорта Максим Ликсутов, такая возможность стала доступна в марте 2023 года. Вносить средства на счет без комиссии можно в приложении «Парковки России» банковской картой или через Систему быстрых платежей.</text:p>
      <text:p text:style-name="Text_20_body"><text:line-break/></text:p>
      <text:p text:style-name="Text_20_body">Кроме того, без комиссии доступны: покупка абонемента на уличные городские парковки, оплата круглосуточного резидентного разрешения, оплата штрафа за неоплату парковки или эвакуацию, оплата начисления за проезд по МСД или проспекту Багратиона.</text:p>
      <text:p text:style-name="Text_20_body">«Уже 8 месяцев в приложении «Парковки России» можно зачислять деньги на парковочный счет через СБП или банковской картой без комиссии — все расходы берет на себя город. Это позволяет экономить собственные средства. За это время водители пополнили счет такими способами больше 17 млн раз. Мы делаем цифровые сервисы доступнее и выгоднее для автомобилистов по поручению Мэра Москвы Сергея Собянина», — отметил Максим Ликсутов.</text:p>
      <text:p text:style-name="Text_20_body"><text:line-break/></text:p>
      <text:p text:style-name="Text_20_body">Добавим, скачать приложение «Парковки России» можно <text:a xlink:type="simple" xlink:href="https://parking.mos.ru/app/" office:name=""><text:span text:style-name="Definition">ссылке</text:span></text:a>.</text:p>
      <text:p text:style-name="Text_20_body"><text:line-break/></text:p>
      <text:p text:style-name="Text_20_body">Фото: Пресс-служба ГКУ «АМПП»</text:p>
      <text:p text:style-name="Text_20_body"><text:line-break/></text:p>
      <text:p text:style-name="Text_20_body"><text:line-break/></text:p>
      <text:p text:style-name="Text_20_body">Адрес страницы: <text:a xlink:type="simple" xlink:href="http://fili-davydkovo.mos.ru/presscenter/news/detail/11967825.html" office:name=""><text:span text:style-name="Definition">http://fili-davydkovo.mos.ru/presscenter/news/detail/11967825.html</text:span></text:a></text:p>
      <text:p text:style-name="Text_20_body"><text:a xlink:type="simple" xlink:href="http://fili-davydkovo.mos.ru" office:name=""><text:span text:style-name="Definition">Управа района Фили-Давыд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3-21T21:35:58Z</meta:creation-date>
    <dc:date>2024-03-21T21:35:58Z</dc:date>
  </office:meta>
</office:document-meta>
</file>