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9-тыс.-современных-автобусов-12-тыс.-электробусов-и-свыше-500-трамвайных-вагонов-пришли-в-столицу-за-последние-10-лет"/>Более 9 тыс. современных автобусов, 1,2 тыс. электробусов и свыше 500 трамвайных вагонов пришли в столицу за последние 10 лет<text:bookmark-end text:name="более-9-тыс.-современных-автобусов-12-тыс.-электробусов-и-свыше-500-трамвайных-вагонов-пришли-в-столицу-за-последние-10-лет"/></text:h>
      <text:p text:style-name="First_20_paragraph">25.10.2023</text:p>
      <text:p text:style-name="Text_20_body">Парк наземного городского транспорта в Москве сегодня один из самых молодых в мире.</text:p>
      <text:p text:style-name="Text_20_body">Помимо обновления подвижного состава мы размещаем в городе современные остановочные павильоны, вводим выделенные полосы и запускаем новые пассажирские сервисы.</text:p>
      <text:p text:style-name="Text_20_body">Подробнее об изменениях за 10 лет смотрите в карточках.</text:p>
      <text:p text:style-name="Text_20_body">«Наземный городской транспорт Москвы — один из самых современных и комфортных в мире. Мы закупаем новый подвижной состав российского производства, который обслуживается по контрактам жизненного цикла, строим Дома для электробусов. В городе курсируют современные низкопольные трамваи, обновляются трамвайные остановки и депо. В Новой Москве действует уникальный сервис перевозок по требованию «По пути». Мы развиваем наземный городской транспорт в соответствии с поручением Мэра Москвы Сергея Собянина», — <text:span text:style-name="T1">отметил Максим Ликсутов.</text:span></text:p>
      <text:p text:style-name="Text_20_body"><text:line-break/></text:p>
      <text:p text:style-name="Text_20_body">Адрес страницы: <text:a xlink:type="simple" xlink:href="http://fili-davydkovo.mos.ru/presscenter/news/detail/11934654.html" office:name=""><text:span text:style-name="Definition">http://fili-davydkovo.mos.ru/presscenter/news/detail/11934654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2T02:41:46Z</meta:creation-date>
    <dc:date>2023-12-02T02:41:46Z</dc:date>
  </office:meta>
</office:document-meta>
</file>