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ападном-округе-пройдет-общегородская-акция-библионочь"/>В Западном округе пройдет Общегородская акция «Библионочь»<text:bookmark-end text:name="в-западном-округе-пройдет-общегородская-акция-библионочь"/></text:h>
      <text:p text:style-name="First_20_paragraph">25.05.2023</text:p>
      <text:p text:style-name="Text_20_body">В целях развития библиотечного и книжного дела, формирования у детей и взрослых интереса к чтению и укрепления семейных ценностей ГБУК г. Москвы "ОКЦ ЗАО" принимает участие в Общегородской ежегодной акции «Библионочь».</text:p>
      <text:p text:style-name="Text_20_body">В рамках акции в Западном округе столицы пройдет более 50 мероприятий, среди которых: спектакли, мастер-классы, творческие встречи, лекции, концерты, квесты, квизы и многое другое. Организаторы Общегородской акции "Библионочь" - Министерство культуры Российской Федерации, Российская Государственная библиотека и портал культурного наследия и традиций России "Культура.РФ".</text:p>
      <text:p text:style-name="Text_20_body">В этом году "Библионочь" пройдет <text:span text:style-name="T1">27 мая 2023 г.</text:span></text:p>
      <text:p text:style-name="Text_20_body">Для удобства жителей Западного округа г. Москвы вся информация размещена на едином ресурсе <text:a xlink:type="simple" xlink:href="https://27may.kulturazao.ru/" office:name=""><text:span text:style-name="Definition">https://27may.kulturazao.ru/</text:span></text:a>, где можно легко выбрать мероприятие, учитывая возраст, тематику и локацию.</text:p>
      <text:p text:style-name="Text_20_body">Фото: 27may.kulturazao.ru</text:p>
      <text:p text:style-name="Text_20_body"><text:line-break/></text:p>
      <text:p text:style-name="Text_20_body">Адрес страницы: <text:a xlink:type="simple" xlink:href="http://fili-davydkovo.mos.ru/presscenter/news/detail/11609093.html" office:name=""><text:span text:style-name="Definition">http://fili-davydkovo.mos.ru/presscenter/news/detail/11609093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0:15:42Z</meta:creation-date>
    <dc:date>2023-05-25T10:15:42Z</dc:date>
  </office:meta>
</office:document-meta>
</file>