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очти-2-тыс.-раз-обратились-пассажиры-в-сервисные-окна-на-проспект-вернадского-и-кунцевской-бкл-по-вопросам-московского-паркинга"/>Почти 2 тыс. раз обратились пассажиры в сервисные окна на «Проспект Вернадского» и «Кунцевской» БКЛ по вопросам «Московского паркинга»<text:bookmark-end text:name="почти-2-тыс.-раз-обратились-пассажиры-в-сервисные-окна-на-проспект-вернадского-и-кунцевской-бкл-по-вопросам-московского-паркинга"/></text:h>
      <text:p text:style-name="First_20_paragraph">16.03.2023</text:p>
      <text:p text:style-name="Text_20_body">Уже на 2 станциях БКЛ — «Проспект Вернадского» и «Кунцевская» — можно получить услуги «Московского паркинга». Пассажиры обратились в сервисные окна почти 2 тыс. раз.</text:p>
      <text:p text:style-name="Text_20_body">Больше не нужно ехать в Сервисный центр у станции «Бауманская» — по самым популярным вопросам можно проконсультироваться прямо в метро.</text:p>
      <text:p text:style-name="Text_20_body">Вот что можно сделать:</text:p>
      <text:list text:style-name="L1">
        <text:list-item>
          <text:p text:style-name="P1">подать заявление и получить ответ</text:p>
        </text:list-item>
        <text:list-item>
          <text:p text:style-name="P1">задать вопрос о парковках</text:p>
        </text:list-item>
        <text:list-item>
          <text:p text:style-name="P1">получить решение по жалобам</text:p>
        </text:list-item>
        <text:list-item>
          <text:p text:style-name="P1">узнать о выдаче парковочных разрешений и получить результат по государственной услуге</text:p>
        </text:list-item>
      </text:list>
      <text:p text:style-name="First_20_paragraph">Большинство услуг «Московского паркинга» можно получить онлайн — их перечень <text:a xlink:type="simple" xlink:href="https://i.transport.mos.ru/dt_online" office:name=""><text:span text:style-name="Definition">здесь</text:span></text:a>, а ещё можно написать чат-боту Александре.</text:p>
      <text:p text:style-name="Text_20_body"><text:span text:style-name="T1">Мэр Москвы С. Собянин поставил задачу сделать услуги Транспортного комплекса максимально доступными для жителей столицы. В ноябре мы открыли сервис-окно «Московского паркинга» на «Кунцевской» БКЛ, а в январе добавили консультацию по платным парковкам и в сервисный центр на «Проспекте Вернадского». По самым популярным вопросам можно проконсультироваться прямо в метро. После полного запуска БКЛ получать услуги на станциях стало ещё удобнее — по вопросам «Московского паркинга» горожане обратились почти 2 тыс. раз</text:span>, — Максим Ликсутов.</text:p>
      <text:p text:style-name="Text_20_body">Фото: Пресс-служба ГКУ «АМПП»</text:p>
      <text:p text:style-name="Text_20_body"><text:line-break/></text:p>
      <text:p text:style-name="Text_20_body">Адрес страницы: <text:a xlink:type="simple" xlink:href="http://fili-davydkovo.mos.ru/presscenter/news/detail/11468968.html" office:name=""><text:span text:style-name="Definition">http://fili-davydkovo.mos.ru/presscenter/news/detail/1146896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0T10:04:21Z</meta:creation-date>
    <dc:date>2024-05-10T10:04:21Z</dc:date>
  </office:meta>
</office:document-meta>
</file>