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же-более-3000-компаний-подключили-личный-кабинет-юрлица"/>Уже более 3000 компаний подключили личный кабинет юрлица<text:bookmark-end text:name="уже-более-3000-компаний-подключили-личный-кабинет-юрлица"/></text:h>
      <text:p text:style-name="First_20_paragraph">23.05.2022</text:p>
      <text:p text:style-name="Text_20_body"><text:line-break/></text:p>
      <text:p text:style-name="Text_20_body">Личный кабинет юридического лица для оплаты парковки корпоративных авто — это максимально удобно. С его помощью сотрудники компаний могут оплачивать парковку сразу с общего счета организации, а руководители — быстро получать нужные документы и отчеты в удобном формате.<text:line-break/><text:line-break/>Уже более 3000 столичных компаний зарегистрировали личный кабинет. Сервисом чаще всего пользуются курьерские компании, интернет-магазины и банки.</text:p>
      <text:p text:style-name="Text_20_body"><text:line-break/></text:p>
      <text:p text:style-name="Text_20_body"><text:line-break/>Чтобы подключиться к личному кабинету, нужно создать профиль организации на Госуслуг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fili-davydkovo.mos.ru/presscenter/news/detail/10820875.html" office:name=""><text:span text:style-name="Definition">http://fili-davydkovo.mos.ru/presscenter/news/detail/10820875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15:36:15Z</meta:creation-date>
    <dc:date>2023-07-16T15:36:15Z</dc:date>
  </office:meta>
</office:document-meta>
</file>