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года-эвакуаторы-московского-паркинга-помогли-500-водителям-которые-попали-в-дтп"/>С начала года эвакуаторы «Московского паркинга» помогли 500 водителям, которые попали в ДТП<text:bookmark-end text:name="с-начала-года-эвакуаторы-московского-паркинга-помогли-500-водителям-которые-попали-в-дтп"/></text:h>
      <text:p text:style-name="First_20_paragraph">16.05.2022</text:p>
      <text:p text:style-name="Text_20_body">В этом году эвакуаторы «Московского паркинга» бесплатно переместили 184 грузовых и 316 легковых автомобилей по заявкам экстренных служб. Помогали чаще всего на МКАД, ТТК, Варшавском, Калужском и Киевском шоссе.</text:p>
      <text:p text:style-name="Text_20_body">Эвакуаторы работают 24/7, чтобы быстро приезжать на места ДТП и оперативно решать проблемы на дорогах.</text:p>
      <text:p text:style-name="Text_20_body">Берегите себя и будьте внимательны на дорогах!</text:p>
      <text:p text:style-name="Text_20_body"><text:span text:style-name="T1">По поручению Мэра Москвы С. Собянина мы повышаем безопасность дорожного движения. С начала года наши эвакуаторы помогли 500 водителям на месте ДТП. Они освобождают проезжую часть от поврежденных автомобилей, благодаря чему снижается риск возникновения новых аварий и заторов, — Максим Ликсутов.</text:span></text:p>
      <text:p text:style-name="Text_20_body">Фото: parking.mos.ru</text:p>
      <text:p text:style-name="Text_20_body"><text:line-break/></text:p>
      <text:p text:style-name="Text_20_body">Адрес страницы: <text:a xlink:type="simple" xlink:href="http://fili-davydkovo.mos.ru/presscenter/news/detail/10802775.html" office:name=""><text:span text:style-name="Definition">http://fili-davydkovo.mos.ru/presscenter/news/detail/10802775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4:52:32Z</meta:creation-date>
    <dc:date>2023-05-19T14:52:32Z</dc:date>
  </office:meta>
</office:document-meta>
</file>