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кументальный-фильм-саиды-медведевой-лучший-город-земли.-зима---о-том-как-коммунальным-службам-столичного-мегаполиса-удается-справляться-с-вызовами-стихии"/>Документальный фильм Саиды Медведевой «Лучший город Земли. Зима» - о том, как коммунальным службам столичного мегаполиса удается справляться с вызовами стихии<text:bookmark-end text:name="документальный-фильм-саиды-медведевой-лучший-город-земли.-зима---о-том-как-коммунальным-службам-столичного-мегаполиса-удается-справляться-с-вызовами-стихии"/></text:h>
      <text:p text:style-name="First_20_paragraph">07.04.2022</text:p>
      <text:p text:style-name="Text_20_body">Благодаря слаженной работе и высочайшему профессионализму тысяч специалистов Комплекса городского хозяйства Москвы в домах горожан всегда тепло, светло и уютно, а на улицах – чисто и безопасно.</text:p>
      <text:p text:style-name="Text_20_body"><text:line-break/></text:p>
      <text:p text:style-name="Text_20_body">О том, как коммунальным службам столичного мегаполиса удается справляться с вызовами стихии, и о тех, кто 24/7 заботится о городе и комфорте его жителей, – в документальном фильме Саиды Медведевой «Лучший город Земли. Зима».</text:p>
      <text:p text:style-name="Text_20_body"><text:line-break/></text:p>
      <text:p text:style-name="Text_20_body"><draw:frame draw:name="img1" svg:width="100.0pt" svg:height="100.0pt"><draw:image xlink:href="Pictures/0" xlink:type="simple" xlink:show="embed" xlink:actuate="onLoad"/></draw:frame></text:p>
      <text:section text:name="app"/>
      <text:p text:style-name="Text_20_body"><text:line-break/></text:p>
      <text:p text:style-name="Text_20_body">Адрес страницы: <text:a xlink:type="simple" xlink:href="http://fili-davydkovo.mos.ru/presscenter/news/detail/10735351.html" office:name=""><text:span text:style-name="Definition">http://fili-davydkovo.mos.ru/presscenter/news/detail/10735351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0T02:26:50Z</meta:creation-date>
    <dc:date>2025-03-20T02:26:50Z</dc:date>
  </office:meta>
</office:document-meta>
</file>