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рам-смоленской-иконы-божией-матери-в-фили-давыдкове-передал-подарки-детям-из-коломны"/>Храм Смоленской иконы Божией матери в Фили-Давыдкове передал подарки детям из Коломны<text:bookmark-end text:name="храм-смоленской-иконы-божией-матери-в-фили-давыдкове-передал-подарки-детям-из-коломны"/></text:h>
      <text:p text:style-name="First_20_paragraph">24.12.2021</text:p>
      <text:p text:style-name="Text_20_body">Храм Смоленской иконы Божией матери в Фили-Давыдкове отправил новогодние подарки в детские учреждения Коломны. Об этом сообщается в Instagram храма.</text:p>
      <text:p text:style-name="Text_20_body">Отмечается, что помощь в сборе подарков оказали также прихожане храма. Новогодние сюрпризы получили воспитанники следующих учреждений: социально-реабилитационный центр при Троицком храме г. Коломны (п. Щурово), ГКОУ МО «Вдохновение» с. Непецино, Коломенский специализированный дом ребенка для детей с органическими повреждениями центральной нервной системы и с нарушением психики, а также Центр досуга и культуры в с. Акатьево, оказывающий помощь многодетным и малоимущим семьям.</text:p>
      <text:p text:style-name="Text_20_body">Фотоотчет можно посмотреть по <text:a xlink:type="simple" xlink:href="https://www.instagram.com/p/CX04yvmsIAE/" office:name=""><text:span text:style-name="Definition">ссылке</text:span></text:a>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i-davydkovo.mos.ru/presscenter/news/detail/10504426.html" office:name=""><text:span text:style-name="Definition">http://fili-davydkovo.mos.ru/presscenter/news/detail/10504426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6T19:06:55Z</meta:creation-date>
    <dc:date>2024-01-16T19:06:55Z</dc:date>
  </office:meta>
</office:document-meta>
</file>