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двели-итоги-проекта-культура-рядом"/>В Москве подвели итоги проекта «Культура рядом»<text:bookmark-end text:name="в-москве-подвели-итоги-проекта-культура-рядом"/></text:h>
      <text:p text:style-name="First_20_paragraph">09.11.2021</text:p>
      <text:p text:style-name="Text_20_body">На платформе «<text:a xlink:type="simple" xlink:href="https://crowd.mos.ru/?utm_source=article&amp;utm_medium=mos&amp;utm_campaign=kr" office:name=""><text:span text:style-name="Definition">Город идей</text:span></text:a>» завершился проект «Культура рядом». Жители Москвы отправляли свои инициативы, связанные с созданием и развитием коммуникационных центров в разных районах.</text:p>
      <text:p text:style-name="Text_20_body">Всего было предложено 774 идей по четырем направлениям. В городе намерены реализовать более 30 из них. Самым востребованным направлением стало «Создание кофейной сети в открытых зонах районных коммуникационных центров». Внесено 225 предложений. Также направлению «Развитие сервиса по аренде помещений и создание зоны коворкинга в районных коммуникационных центрах» поступило 223 идеи.</text:p>
      <text:p text:style-name="Text_20_body">182 предложения направили по направлению «Стратегии популяризации и продвижения районных коммуникационных центров». Кроме того, горожане оставили 114 идей города подали по направлению «Способы популяризации электронных государственных услуг и сервисов в районных коммуникационных центрах».</text:p>
      <text:p text:style-name="Text_20_body">Самой популярной стала дискуссия на тему «Культурные онлайн-сервисы»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380437.html" office:name=""><text:span text:style-name="Definition">http://fili-davydkovo.mos.ru/presscenter/news/detail/10380437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1:08:14Z</meta:creation-date>
    <dc:date>2023-05-25T11:08:14Z</dc:date>
  </office:meta>
</office:document-meta>
</file>