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ых-жителей-фили-давыдкова-приглашают-на-занятия-тхэквондо"/>Юных жителей Фили-Давыдкова приглашают на занятия тхэквондо<text:bookmark-end text:name="юных-жителей-фили-давыдкова-приглашают-на-занятия-тхэквондо"/></text:h>
      <text:p text:style-name="First_20_paragraph">20.10.2021</text:p>
      <text:p text:style-name="Text_20_body">Клуб «Чайка» приглашает детей в возрасте от 4 до 14 лет на занятия корейским боевым искусством тхэквондо. Об этом информирует сайт территориальной клубной системы «Фили-Давыдково».</text:p>
      <text:p text:style-name="Text_20_body">Занятия в студии общей физической подготовки с элементами тхэквондо проводит ведущий детский тренер Москвы Николай Кувалдин, обладатель первого дана по тхэквондо ВТ.</text:p>
      <text:p text:style-name="Text_20_body">Занятия помогают приобрести уверенность в себе, улучшить физическую форму и укрепить здоровье, а также получить практические навыки самообороны. Записаться на пробный урок, а также получить более подробную информацию можно по телефону: +7-499-144-33-28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fili-davydkovo.mos.ru/presscenter/news/detail/10340628.html" office:name=""><text:span text:style-name="Definition">http://fili-davydkovo.mos.ru/presscenter/news/detail/10340628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1T06:29:04Z</meta:creation-date>
    <dc:date>2023-06-01T06:29:04Z</dc:date>
  </office:meta>
</office:document-meta>
</file>