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фили-давыдкова-могут-принять-участие-в-конкурсе-рисунков-животные-красной-книги-москвы"/>Жители Фили-Давыдкова могут принять участие в конкурсе рисунков «Животные Красной книги Москвы»<text:bookmark-end text:name="жители-фили-давыдкова-могут-принять-участие-в-конкурсе-рисунков-животные-красной-книги-москвы"/></text:h>
      <text:p text:style-name="First_20_paragraph">01.10.2021</text:p>
      <text:p text:style-name="Text_20_body"><text:line-break/></text:p>
      <text:p text:style-name="Text_20_body">В столице стартовал конкурс рисунков «Животные Красной книги Москвы», который проходит при поддержке экоцентра «Московский эколог». Об этом сообщается на сайте Мосприроды.</text:p>
      <text:p text:style-name="Text_20_body">В период с 1 по 15 октября все желающие могут подать заявку на участие в конкурсе. Для этого необходимо создать рисунок с изображением представителя фауны, относящегося к занесенному в Красную книгу Москвы виду.</text:p>
      <text:p text:style-name="Text_20_body">Рисунок может быть выполнен в любой технике, кроме того, принимаются фотографии или сканированные рисунки. Коллажи и аппликации, а также работы, выполненные с применением компьютерных программ, приниматься не будут.</text:p>
      <text:p text:style-name="Text_20_body">Конкурс пройдет в нескольких возрастных категориях: 7-13 лет, 13-17 лет, старше 18 лет. Конкурсные работы необходимо направить на электронную почту moskovskiy.ecolog@mail.ru.</text:p>
      <text:p text:style-name="Text_20_body">Победители и призеры конкурса будут награждены памятными призами и подарками от ГБПУ «Мосприрода»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i-davydkovo.mos.ru/presscenter/news/detail/10291396.html" office:name=""><text:span text:style-name="Definition">http://fili-davydkovo.mos.ru/presscenter/news/detail/10291396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21:01:36Z</meta:creation-date>
    <dc:date>2024-08-15T21:01:36Z</dc:date>
  </office:meta>
</office:document-meta>
</file>