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слугами-строительной-сферы-на-портале-mos.ru-воспользовались-более-700-тысяч-раз"/>Услугами строительной сферы на портале mos.ru воспользовались более 700 тысяч раз<text:bookmark-end text:name="услугами-строительной-сферы-на-портале-mos.ru-воспользовались-более-700-тысяч-раз"/></text:h>
      <text:p text:style-name="First_20_paragraph">20.09.2021</text:p>
      <text:p text:style-name="Text_20_body">С 2012 года на портале mos.ru жители столицы подали более 711 тысяч заявок на услуги в сфере строительства, около 120 тысяч из них - с начала 2021 года. Об этом рассказал министр Правительства Москвы, глава Департамента информационных технологий Эдуард Лысенко.</text:p>
      <text:p text:style-name="Text_20_body">Все основные документы предприниматели могут оформить онлайн. На данный момент доступно 19 из 23 услуг.</text:p>
      <text:p text:style-name="Text_20_body">«Цифровая экосистема Москвы помогает создавать в городе условия для более комфортного ведения бизнеса. Москва первой в России перевела цикл строительных услуг в электронный вид. Это стало возможным в том числе благодаря развитию городской системы электронного межведомственного взаимодействия,» — подчеркнул Лысенко.</text:p>
      <text:p text:style-name="Text_20_body">Наиболее популярные услуги на портале:</text:p>
      <text:p text:style-name="Text_20_body">— оформление ордеров на земляные работы, установку временных ограждений и размещение временных объектов (более 163 тысяч обращений);<text:line-break/>— оформление и закрытие порубочного билета (более 93 тысяч обращений);<text:line-break/>— направление уведомлений о проведении земляных работ (более 73 тысяч обращений);<text:line-break/>— предоставление технического заключения о соответствии проектной документации Сводном плану подземных коммуникаций и сооружений (более 67 тысяч обращений);<text:line-break/>— выдача разрешения на строительство – самая первой онлайн-услуга, которая дает возможность получить разрешение на строительство (более 47,2 тысячи обращений).</text:p>
      <text:p text:style-name="Text_20_body">Фото: mos.ru</text:p>
      <text:p text:style-name="Text_20_body"><text:line-break/></text:p>
      <text:p text:style-name="Text_20_body">Адрес страницы: <text:a xlink:type="simple" xlink:href="http://fili-davydkovo.mos.ru/presscenter/news/detail/10263172.html" office:name=""><text:span text:style-name="Definition">http://fili-davydkovo.mos.ru/presscenter/news/detail/10263172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03:06:42Z</meta:creation-date>
    <dc:date>2023-06-21T03:06:42Z</dc:date>
  </office:meta>
</office:document-meta>
</file>