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унина-около-3000-человек-посетили-творческое-пространство-created-in-moscow-на-российской-креативной-неделе"/>Сергунина: Около 3000 человек посетили творческое пространство Created in Moscow на Российской креативной неделе<text:bookmark-end text:name="сергунина-около-3000-человек-посетили-творческое-пространство-created-in-moscow-на-российской-креативной-неделе"/></text:h>
      <text:p text:style-name="First_20_paragraph">03.09.2021</text:p>
      <text:p text:style-name="Text_20_body">Порядка трех тысяч человек посетили столичную площадку Created in Moscow в рамках Российской креативной недели, сообщила заместитель Мэра Москвы Наталья Сергунина.</text:p>
      <text:p text:style-name="Text_20_body">«Хороший потенциал демонстрируют все направления креативной экономики Москвы. В список крупнейших работодателей сейчас входят компании, которые специализируются на издательской деятельности, рекламе, архитектуре, моде, кино, разработке видеоигр», — отметила заммэра.</text:p>
      <text:p text:style-name="Text_20_body">На площадке Created in Moscow выступили почти 100 известных специалистов и лидеров индустрии, а общее число посетителей составило около трех тысяч, сказала она.</text:p>
      <text:p text:style-name="Text_20_body">Программа Российской креативной недели, которая проходила с 26 по 29 августа в Парке Горького, была посвящена творческим проектам и инновационным разработкам в различных сферах — от саунд-дизайна до компьютерной графики.</text:p>
      <text:p text:style-name="Text_20_body">Паблик-токи, кинопоказы, а также мастер-классы по брендингу и звуковому дизайну, мобильному кино и анимации – всего на столичной площадке прошло около 40 специальных мероприятий.</text:p>
      <text:p text:style-name="Text_20_body">Эксперты обсудили перспективные тенденции, вопросы устойчивого развития, внедрение цифровых технологий на сессии «Digital в театре» и Urban+art.</text:p>
      <text:p text:style-name="Text_20_body">На территории площадки Created in Moscow также прошла выставка Sustainable Creative Expo, посвященная проектам креативных предпринимателей.</text:p>
      <text:p text:style-name="Text_20_body">Отмечается, что в столице созданы все необходимые условия для развития творческого бизнеса: на территории «Винзавода» открылся центр услуг для креативных индустрий, функционирует креативный технопарк, резиденты которого могут получить субсидии в размере до 10 миллионов рублей в год на покупку оборудования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228063.html" office:name=""><text:span text:style-name="Definition">http://fili-davydkovo.mos.ru/presscenter/news/detail/10228063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02:35:25Z</meta:creation-date>
    <dc:date>2023-07-28T02:35:25Z</dc:date>
  </office:meta>
</office:document-meta>
</file>