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е-объекты-капитального-строительства-получат-цифровые-паспорта"/>Столичные объекты капитального строительства получат цифровые паспорта<text:bookmark-end text:name="столичные-объекты-капитального-строительства-получат-цифровые-паспорта"/></text:h>
      <text:p text:style-name="First_20_paragraph">26.08.2021</text:p>
      <text:p text:style-name="Text_20_body">В Москве объекты капитального строительства получат цифровые паспорта. Создана единая цифровая платформа. Об этом рассказал руководитель епартамента информационных технологий Эдуард Лысенко. Он подчеркнул, что использование больших объемов данных в столичной цифровой экосистеме – один из ключевых этапов управления современным мегаполисом.</text:p>
      <text:p text:style-name="Text_20_body">Анализ данных позволяет получить полную и достоверную картину об определенной сфере.</text:p>
      <text:p text:style-name="Text_20_body">«Это объективная информация, основанная на математических вычислениях, и именно в этом ценность такой аналитики при принятии управленческих решений. В строительной сфере большие данные позволят не только в режиме реального времени контролировать ход строительства и соблюдение сроков, но и предупреждать возможные риски», – отметил Лысенко.</text:p>
      <text:p text:style-name="Text_20_body">В цифровой платформе есть вся информация о строительных объектах, включая сведения о технико-экономических показателях и документации, график строительства с указанием основных этапов, данные с умной строительной площадки, видеозаписи и фотоматериалы.</text:p>
      <text:p text:style-name="Text_20_body">Фото: mos.ru</text:p>
      <text:p text:style-name="Text_20_body"><text:line-break/></text:p>
      <text:p text:style-name="Text_20_body">Адрес страницы: <text:a xlink:type="simple" xlink:href="http://fili-davydkovo.mos.ru/presscenter/news/detail/10209471.html" office:name=""><text:span text:style-name="Definition">http://fili-davydkovo.mos.ru/presscenter/news/detail/10209471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1:15:09Z</meta:creation-date>
    <dc:date>2023-06-28T11:15:09Z</dc:date>
  </office:meta>
</office:document-meta>
</file>