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грамма-нко-лаб-помогает-социально-ориентированным-организациям"/>В Москве программа «НКО Лаб» помогает социально ориентированным организациям<text:bookmark-end text:name="в-москве-программа-нко-лаб-помогает-социально-ориентированным-организациям"/></text:h>
      <text:p text:style-name="First_20_paragraph">23.08.2021</text:p>
      <text:p text:style-name="Text_20_body">В Москве программа «НКО Лаб» с 2016 года помогает развиваться социально ориентированным НКО.</text:p>
      <text:p text:style-name="Text_20_body">Об этом подробнее рассказала заместитель мэра Наталья Сергунина. Авторы и участники проектов могут пройти бесплатное профессиональное обучение. Оно реализуется в нескольких форматах - курсы повышения квалификации, трехмесячный онлайн-курс, а также отдельные вебинары и семинары.</text:p>
      <text:p text:style-name="Text_20_body">«Ежегодная аудитория «НКО Лаб» превышает семь тысяч человек. Благодаря введению онлайн-формата количество участников выросло. С начала этого года обучение завершили уже более пяти тысяч сотрудников некоммерческих организаций», — отметила Сергунина.</text:p>
      <text:p text:style-name="Text_20_body">Наибольшей популярностью сейчас пользуются занятия по цифровизации и продвижению в соцсетях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197617.html" office:name=""><text:span text:style-name="Definition">http://fili-davydkovo.mos.ru/presscenter/news/detail/10197617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3T03:08:57Z</meta:creation-date>
    <dc:date>2023-09-03T03:08:57Z</dc:date>
  </office:meta>
</office:document-meta>
</file>