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тоги-года-на-вднх-отметили-82-й-день-рожления"/>Итоги года: на ВДНХ отметили 82-й день рожления<text:bookmark-end text:name="итоги-года-на-вднх-отметили-82-й-день-рожления"/></text:h>
      <text:p text:style-name="First_20_paragraph">02.08.2021</text:p>
      <text:p text:style-name="Text_20_body">В Москве идет возрождение главной выставки страны. Сейчас ВДНХ исполнилось 82 года. К праздничной дате на территории были восстановлены 23 памятника культуры, среди которых — павильоны «Космос», «Казахстан», «Армения», фонтаны «Золотой колос», «Дружба народов» и другие объекты.</text:p>
      <text:p text:style-name="Text_20_body">Об этом подробнее рассказала заместитель мэра Наталья Сергунина. Сейчас выставка включает в себя более 20 музейных площадок.</text:p>
      <text:p text:style-name="Text_20_body">«Комплексно отреставрированы многие объекты культурного наследия. В их числе — исторические павильоны, арка главного входа, северный и южный входы, знаменитые фонтаны. Также в порядок привели систему цветочных партеров, каскад искусственных прудов, дубовую и каштановую рощи, Мичуринский сад. Общая площадь отреставрированных исторических павильонов достигает почти 50 тысяч квадратных метров», — уточнила заммэра.</text:p>
      <text:p text:style-name="Text_20_body">Весь 2021 год на ВДНХ был посвящен юбилеям главных космических достижений страны, среди которых 60-летие полета Юрия Гагарина и 50-летие запуска на орбиту первой в мире пилотируемой станции «Салют». Помимо многочисленных мероприятий, около ракеты-носителя «Восток» обустроили цветник, который соответствует 1960-му году. В качестве основы специалисты использовали фотографии того времени.</text:p>
      <text:p text:style-name="Text_20_body">Фото: mos.ru</text:p>
      <text:p text:style-name="Text_20_body"><text:line-break/></text:p>
      <text:p text:style-name="Text_20_body">Адрес страницы: <text:a xlink:type="simple" xlink:href="http://fili-davydkovo.mos.ru/presscenter/news/detail/10148648.html" office:name=""><text:span text:style-name="Definition">http://fili-davydkovo.mos.ru/presscenter/news/detail/10148648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3:15:14Z</meta:creation-date>
    <dc:date>2023-05-24T03:15:14Z</dc:date>
  </office:meta>
</office:document-meta>
</file>