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аларьеве-заработала-новая-спецстоянка"/>В Саларьеве заработала новая спецстоянка<text:bookmark-end text:name="в-саларьеве-заработала-новая-спецстоянка"/></text:h>
      <text:p text:style-name="First_20_paragraph">01.07.2021</text:p>
      <text:p text:style-name="Text_20_body">В Проектируемом проезде 7038 на юго-западе Москвы обустроена новая специализированная стоянка для эвакуированных за нарушение правил остановки и стоянки или арестованных автомобилей. Стоянка рассчитана на 522 места, но впоследствии будет расширена.</text:p>
      <text:p text:style-name="Text_20_body">Она позволит разгрузить уже действующие стоянки, а также сократит время пути до своего автомобиля тем водителям, чьи авто были эвакуированы в ТиНАО, ЮЗАО и ЗАО. Кроме того, на спецстоянке предусмотрены места для правоохранительных органов для хранения задержанных ими автомобилей по уголовным делам.</text:p>
      <text:p text:style-name="Text_20_body">Ежедневно с городских улиц на спецстоянки эвакуируют 650-750 автомобилей-нарушителей, при этом 6 лет назад в сутки эвакуировали более 900 авто – это говорит о том, что московские автомобилисты стали внимательнее относиться к правилам остановки и стоянки. Просим водителей соблюдать правила дорожного движения и оставлять машины только в разрешенных для этого местах, чтобы их не переместили на спецстоянку.</text:p>
      <text:p text:style-name="Text_20_body">Фото: mos.ru</text:p>
      <text:p text:style-name="Text_20_body"><text:line-break/></text:p>
      <text:p text:style-name="Text_20_body">Адрес страницы: <text:a xlink:type="simple" xlink:href="http://fili-davydkovo.mos.ru/presscenter/news/detail/10072707.html" office:name=""><text:span text:style-name="Definition">http://fili-davydkovo.mos.ru/presscenter/news/detail/10072707.html</text:span></text:a></text:p>
      <text:p text:style-name="Text_20_body"><text:a xlink:type="simple" xlink:href="http://fili-davydkovo.mos.ru" office:name=""><text:span text:style-name="Definition">Управа района Фили-Давыдк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17:45:06Z</meta:creation-date>
    <dc:date>2023-05-30T17:45:06Z</dc:date>
  </office:meta>
</office:document-meta>
</file>